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60fd67118ad6f5fa11f701b02769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mix_visual_studio_example"/><text:bookmark-start text:name="__RefHeading___simple_visual_studio_vb_net_example_1"/><text:bookmark-start text:name="simple_visual_studio_vb_net_example"/>Simple Visual Studio VB Net example<text:bookmark-end text:name="__RefHeading___simple_visual_studio_vb_net_example_1"/><text:bookmark-end text:name="simple_visual_studio_vb_net_example"/></text:h>
      <text:p text:style-name="Text_20_body">This example shows how, with little effort, a simple programme can be created that then controls vMix.<text:line-break/>
The advantage is that the user interface can be designed in such a way that even inexperienced users can perform complex operations.<text:line-break/></text:p>
      <text:p text:style-name="Text_20_body"><draw:frame draw:style-name="media" draw:name="0" text:anchor-type="as-char" draw:z-index="0" svg:width="15.875cm" svg:height="8.7968568102445cm"><draw:image xlink:href="Pictures/8d60fd67118ad6f5fa11f701b027699d.png" xlink:type="simple" xlink:show="embed" xlink:actuate="onLoad"/></draw:frame></text:p>
      <text:p text:style-name="Text_20_body"><text:a xlink:type="simple" xlink:href="https://drive.google.com/drive/folders/11t36ti60w1UUk7UAoEW_TqC23XB_J0h1?usp=sharing" text:style-name="Internet_20_link" text:visited-style-name="Visited_20_Internet_20_Link">Download Visual Studio Project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8::45:37</meta:creation-date>
    <dc:creator>Generated</dc:creator>
    <dc:date>2026-08-10T18::45:37</dc:date>
    <dc:language>en-US</dc:language>
    <meta:editing-cycles>1</meta:editing-cycles>
    <meta:editing-duration>PT0S</meta:editing-duration>
    <dc:title>vmix_visual_studio_example</dc:title>
  </office:meta>
</office:document-meta>
</file>