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7be2aee761ada24564ef861d1d1ae22.jpg"/>
  <manifest:file-entry manifest:media-type="image/jpeg" manifest:full-path="Pictures/cba71cb4de3e723119611fa792b47bd5.jpg"/>
  <manifest:file-entry manifest:media-type="image/jpeg" manifest:full-path="Pictures/2b71bc9d92df2f9931771f4405d12c3b.jpg"/>
  <manifest:file-entry manifest:media-type="image/jpeg" manifest:full-path="Pictures/fdd4166822d15f4fb3dc9177c989918d.jpg"/>
  <manifest:file-entry manifest:media-type="image/jpeg" manifest:full-path="Pictures/1084cb979246417637b1959a611f0417.jpg"/>
  <manifest:file-entry manifest:media-type="image/jpeg" manifest:full-path="Pictures/f1df0a623f8f610dc324a6ee9a640cdd.jpg"/>
  <manifest:file-entry manifest:media-type="image/jpeg" manifest:full-path="Pictures/0b71962a176e03906456406ba75ccd68.jpg"/>
  <manifest:file-entry manifest:media-type="image/jpeg" manifest:full-path="Pictures/f10622b878e90fdd3c5a086382670c2d.jpg"/>
  <manifest:file-entry manifest:media-type="image/jpeg" manifest:full-path="Pictures/1ec1f284a99c7d74bc026691febab67d.jpg"/>
  <manifest:file-entry manifest:media-type="image/jpeg" manifest:full-path="Pictures/02728662fd4e6ec1035231cca8ecb037.jpg"/>
  <manifest:file-entry manifest:media-type="image/jpeg" manifest:full-path="Pictures/b5bc7e9bf19b772cf62a7715341108a9.jpg"/>
  <manifest:file-entry manifest:media-type="image/jpeg" manifest:full-path="Pictures/23f35255f6e1cb60887a3732a5d30a90.jpg"/>
  <manifest:file-entry manifest:media-type="image/jpeg" manifest:full-path="Pictures/954c11e6ec5cf91c1217367084b42f8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mix_soccer_clock"/><text:bookmark-start text:name="__RefHeading___soccerclock_tiny_little_soccer_clock_1"/><text:bookmark-start text:name="soccerclock_tiny_little_soccer_clock"/>soccerclock (tiny little soccer clock)<text:bookmark-end text:name="__RefHeading___soccerclock_tiny_little_soccer_clock_1"/><text:bookmark-end text:name="soccerclock_tiny_little_soccer_clock"/></text:h>
      <text:p text:style-name="Text_20_body"><draw:frame draw:style-name="media" draw:name="0" text:anchor-type="as-char" draw:z-index="0" svg:width="15.875cm" svg:height="3.5189583333333cm"><draw:image xlink:href="Pictures/47be2aee761ada24564ef861d1d1ae22.jpg" xlink:type="simple" xlink:show="embed" xlink:actuate="onLoad"/></draw:frame>\</text:p>
      <text:p text:style-name="Text_20_body">Soccerclock is a Windows program, a football client for displaying time and scores in a stream and for LED display on the field.
The idea originated from a small youth football club that streams its games and has a small LED wall on the field where they wanted to display scores and advertisements.
The program works with an older HP Office Windows laptop with USB2 and Intel HD Graphics 520, using the vMix Basic HD version for $60. (vMix and soccerclock run on the same computer).<text:line-break/></text:p>
      <text:p text:style-name="Text_20_body">The clock offers 2 options: it can either continue running after 45 minutes as 45:01, 45:02, etc., or split the display.
In the split mode, the 45:00 on the time display remains fixed, and the extra time starts running in a separate field below. It is also possible to show the referee’s added time in another field. However, it is not common for the referee to share this information during school games.<text:line-break/></text:p>
      <text:p text:style-name="Text_20_body">Additionally, there are titles available for the start, half-time, and end of the match. Templates for the scorebug, public-display, and titles are included. Experienced vMix users can create or use their own templates, and title fields for most objects can be customized in the setup.<text:line-break/></text:p>
      <text:p text:style-name="Text_20_body">The program saves the field names of templates, team matchups, title names, etc. However, there is no club database. The club names are taken from the names of the club logos. A club logo must always be 500×500 pixels in .png format.<text:line-break/></text:p>
      <text:p text:style-name="Text_20_body">The directory for the logos is hardcoded and cannot be changed.<text:line-break/>
C:\vmix\soccerclock\logos<text:line-break/></text:p>
      <text:p text:style-name="Text_20_body">The naming convention is as follows: <text:line-break/>
<text:span text:style-name=""><text:span text:style-name="">ATTENTION: the long name (clubLong) must NOT contain a hyphen!</text:span></text:span><text:line-break/>
clubShort-hyphen-clubLong.png<text:line-break/>
FCZ - FC Zürich.png<text:line-break/>GC - Grasshoppers Club Zürich.png<text:line-break/></text:p>
      <text:p text:style-name="Text_20_body"><draw:frame draw:style-name="media" draw:name="1" text:anchor-type="as-char" draw:z-index="1" svg:width="23.8125cm" style:rel-width="100%" svg:height="7.9639583333333cm" style:rel-height="scale"><draw:image xlink:href="Pictures/cba71cb4de3e723119611fa792b47bd5.jpg" xlink:type="simple" xlink:show="embed" xlink:actuate="onLoad"/></draw:frame><text:line-break/></text:p>
      <text:p text:style-name="Text_20_body">If a logo is missing, no output can be displayed. The program requires two valid logos. In the logos directory, there is a transparent logo available. If necessary, this can be copied as a club logo.<text:line-break/></text:p>
      <text:h text:style-name="Heading_20_2" text:outline-level="2"><text:bookmark-start text:name="__RefHeading___soccerclock-client_2"/><text:bookmark-start text:name="soccerclock-client"/>soccerclock-Client<text:bookmark-end text:name="__RefHeading___soccerclock-client_2"/><text:bookmark-end text:name="soccerclock-client"/></text:h>
      <text:p text:style-name="Text_20_body"><draw:frame draw:style-name="media" draw:name="2" text:anchor-type="as-char" draw:z-index="2" svg:width="23.8125cm" style:rel-width="100%" svg:height="9.128125cm" style:rel-height="scale"><draw:image xlink:href="Pictures/2b71bc9d92df2f9931771f4405d12c3b.jpg" xlink:type="simple" xlink:show="embed" xlink:actuate="onLoad"/></draw:frame><text:line-break/></text:p>
      <text:h text:style-name="Heading_20_2" text:outline-level="2"><text:bookmark-start text:name="__RefHeading___soccerclock-diagram_3"/><text:bookmark-start text:name="soccerclock-diagram"/>soccerclock-Diagram<text:bookmark-end text:name="__RefHeading___soccerclock-diagram_3"/><text:bookmark-end text:name="soccerclock-diagram"/></text:h>
      <text:p text:style-name="Text_20_body"><draw:frame draw:style-name="media" draw:name="3" text:anchor-type="as-char" draw:z-index="3" svg:width="23.8125cm" style:rel-width="100%" svg:height="14.340416666667cm" style:rel-height="scale"><draw:image xlink:href="Pictures/fdd4166822d15f4fb3dc9177c989918d.jpg" xlink:type="simple" xlink:show="embed" xlink:actuate="onLoad"/></draw:frame><text:line-break/></text:p>
      <text:h text:style-name="Heading_20_2" text:outline-level="2"><text:bookmark-start text:name="__RefHeading___soccerclock_output_stream_4"/><text:bookmark-start text:name="soccerclock_output_stream"/>Soccerclock Output stream<text:bookmark-end text:name="__RefHeading___soccerclock_output_stream_4"/><text:bookmark-end text:name="soccerclock_output_stream"/></text:h>
      <text:p text:style-name="Text_20_body"><draw:frame draw:style-name="media" draw:name="4" text:anchor-type="as-char" draw:z-index="4" svg:width="23.8125cm" style:rel-width="100%" svg:height="13.387916666667cm" style:rel-height="scale"><draw:image xlink:href="Pictures/1084cb979246417637b1959a611f0417.jpg" xlink:type="simple" xlink:show="embed" xlink:actuate="onLoad"/></draw:frame><text:line-break/></text:p>
      <text:h text:style-name="Heading_20_2" text:outline-level="2"><text:bookmark-start text:name="__RefHeading___soccerclock_output_stream_time_split_5"/><text:bookmark-start text:name="soccerclock_output_stream_time_split"/>Soccerclock Output stream, time split<text:bookmark-end text:name="__RefHeading___soccerclock_output_stream_time_split_5"/><text:bookmark-end text:name="soccerclock_output_stream_time_split"/></text:h>
      <text:p text:style-name="Text_20_body"><draw:frame draw:style-name="media" draw:name="5" text:anchor-type="as-char" draw:z-index="5" svg:width="23.8125cm" style:rel-width="100%" svg:height="13.387916666667cm" style:rel-height="scale"><draw:image xlink:href="Pictures/f1df0a623f8f610dc324a6ee9a640cdd.jpg" xlink:type="simple" xlink:show="embed" xlink:actuate="onLoad"/></draw:frame><text:line-break/></text:p>
      <text:h text:style-name="Heading_20_2" text:outline-level="2"><text:bookmark-start text:name="__RefHeading___soccerclock_game_titles_output_stream_6"/><text:bookmark-start text:name="soccerclock_game_titles_output_stream"/>Soccerclock Game Titles, Output stream<text:bookmark-end text:name="__RefHeading___soccerclock_game_titles_output_stream_6"/><text:bookmark-end text:name="soccerclock_game_titles_output_stream"/></text:h>
      <text:p text:style-name="Text_20_body">Titles for before the game, halftime, and the end of the game can be displayed:<text:line-break/>
<draw:frame draw:style-name="media" draw:name="6" text:anchor-type="as-char" draw:z-index="6" svg:width="7.9375cm" style:rel-width="100%" svg:height="4.5508333333333cm" style:rel-height="scale"><draw:image xlink:href="Pictures/0b71962a176e03906456406ba75ccd68.jpg" xlink:type="simple" xlink:show="embed" xlink:actuate="onLoad"/></draw:frame> <draw:frame draw:style-name="media" draw:name="7" text:anchor-type="as-char" draw:z-index="7" svg:width="7.9375cm" style:rel-width="100%" svg:height="4.4979166666667cm" style:rel-height="scale"><draw:image xlink:href="Pictures/f10622b878e90fdd3c5a086382670c2d.jpg" xlink:type="simple" xlink:show="embed" xlink:actuate="onLoad"/></draw:frame> <draw:frame draw:style-name="media" draw:name="8" text:anchor-type="as-char" draw:z-index="8" svg:width="7.9375cm" style:rel-width="100%" svg:height="4.445cm" style:rel-height="scale"><draw:image xlink:href="Pictures/1ec1f284a99c7d74bc026691febab67d.jpg" xlink:type="simple" xlink:show="embed" xlink:actuate="onLoad"/></draw:frame><text:line-break/>
<text:line-break/></text:p>
      <text:h text:style-name="Heading_20_2" text:outline-level="2"><text:bookmark-start text:name="__RefHeading___soccerclock_output_public_led_wall_7"/><text:bookmark-start text:name="soccerclock_output_public_led_wall"/>Soccerclock Output Public LED Wall<text:bookmark-end text:name="__RefHeading___soccerclock_output_public_led_wall_7"/><text:bookmark-end text:name="soccerclock_output_public_led_wall"/></text:h>
      <text:p text:style-name="Text_20_body">This is a full-screen display that needs to be output via the HDMI port from the laptop to the LED wall.<text:line-break/>
The advertisement logos in the GT-title publicdisplay.gtzip need to be changed manually and are saved in the title file publicdisplay.gtzip. This only needs to be done once if one or more advertisement logos are changed.<text:line-break/></text:p>
      <text:h text:style-name="Heading_20_3" text:outline-level="3"><text:bookmark-start text:name="__RefHeading___change_advertisement_8"/><text:bookmark-start text:name="change_advertisement"/>Change Advertisement<text:bookmark-end text:name="__RefHeading___change_advertisement_8"/><text:bookmark-end text:name="change_advertisement"/></text:h>
      <text:p text:style-name="Text_20_body">Right-click on the input, select Title Editor, Images, and adjust Advertising_L/M/R.Source with Browse, and <text:span text:style-name="">THEN SAVE THE PROJECT!!!!</text:span><text:line-break/>
<draw:frame draw:style-name="media" draw:name="9" text:anchor-type="as-char" draw:z-index="9" svg:width="23.8125cm" style:rel-width="100%" svg:height="13.387916666667cm" style:rel-height="scale"><draw:image xlink:href="Pictures/02728662fd4e6ec1035231cca8ecb037.jpg" xlink:type="simple" xlink:show="embed" xlink:actuate="onLoad"/></draw:frame><text:line-break/>
<text:line-break/></text:p>
      <text:h text:style-name="Heading_20_2" text:outline-level="2"><text:bookmark-start text:name="__RefHeading___soccerclock_settings_9"/><text:bookmark-start text:name="soccerclock_settings"/>Soccerclock settings<text:bookmark-end text:name="__RefHeading___soccerclock_settings_9"/><text:bookmark-end text:name="soccerclock_settings"/></text:h>
      <text:p text:style-name="Text_20_body">In the setup section, various things can be changed, including the storage location of the three titles: <draw:frame draw:style-name="media" draw:name="10" text:anchor-type="as-char" draw:z-index="10" svg:width="23.8125cm" style:rel-width="100%" svg:height="2.5929166666667cm" style:rel-height="scale"><draw:image xlink:href="Pictures/b5bc7e9bf19b772cf62a7715341108a9.jpg" xlink:type="simple" xlink:show="embed" xlink:actuate="onLoad"/></draw:frame><text:line-break/>
<text:line-break/>
<text:line-break/>
Additionally, the names of various fields in the template can be changed. This is only necessary if you want to use other or existing gtzip templates or give the fields different names. (only for experienced GT-Title users)<text:line-break/>
<draw:frame draw:style-name="media" draw:name="11" text:anchor-type="as-char" draw:z-index="11" svg:width="23.8125cm" style:rel-width="100%" svg:height="14.843125cm" style:rel-height="scale"><draw:image xlink:href="Pictures/23f35255f6e1cb60887a3732a5d30a90.jpg" xlink:type="simple" xlink:show="embed" xlink:actuate="onLoad"/></draw:frame><text:line-break/>
<text:line-break/>
Simply download and try it out.<text:line-break/></text:p>
      <text:h text:style-name="Heading_20_2" text:outline-level="2"><text:bookmark-start text:name="__RefHeading___setup_10"/><text:bookmark-start text:name="setup"/>Setup<text:bookmark-end text:name="__RefHeading___setup_10"/><text:bookmark-end text:name="setup"/></text:h>
      <text:h text:style-name="Heading_20_3" text:outline-level="3"><text:bookmark-start text:name="__RefHeading___setup_order_11"/><text:bookmark-start text:name="setup_order"/>Setup Order<text:bookmark-end text:name="__RefHeading___setup_order_11"/><text:bookmark-end text:name="setup_order"/></text:h>
      <text:list text:style-name="List_20_1" text:continue-numbering="false">
        <text:list-item>
          <text:p text:style-name="List_20_1_Content_First">Start vMix with an empty project of your choice<text:line-break/></text:p>
        </text:list-item>
        <text:list-item>
          <text:p text:style-name="List_20_1_Content">Install soccerclock software initially on the same computer as vMix<text:line-break/></text:p>
        </text:list-item>
        <text:list-item>
          <text:p text:style-name="List_20_1_Content">Ignore the message that the software is not digitally signed and press Install.<text:line-break/></text:p>
        </text:list-item>
        <text:list-item>
          <text:p text:style-name="List_20_1_Content_Last">Start soccerclock. A message will appear stating that the directory c:\vmix\soccerclock does not exist and no settings file is available. Press OK, and all necessary directories will be created and populated with sample data. Additionally, GT-title templates, club and advertisement logos, and the necessary fonts will be copied to their respective directories. The fonts are from Google and can be used without a license, even commercially. Please unzip the fonts and install them. Nothing can go wrong here…<text:line-break/></text:p>
        </text:list-item>
      </text:list>
      <text:p text:style-name="Text_20_body"><text:line-break/>
<text:line-break/></text:p>
      <text:h text:style-name="Heading_20_3" text:outline-level="3"><text:bookmark-start text:name="__RefHeading___download_12"/><text:bookmark-start text:name="download"/>download<text:bookmark-end text:name="__RefHeading___download_12"/><text:bookmark-end text:name="download"/></text:h>
      <text:p text:style-name="Text_20_body">Download <text:a xlink:type="simple" xlink:href="https://drive.google.com/file/d/1SBallqrUF50-ziy4dxu7EHKlhW7dfjLd/view?usp=sharing" text:style-name="Internet_20_link" text:visited-style-name="Visited_20_Internet_20_Link">HERE</text:a><text:line-break/>
Unzip the file and start setup.exe.<text:line-break/>
Click Install and follow the setup order described above.<text:line-break/></text:p>
      <text:p text:style-name="Text_20_body">Since my applications are not digitally signed, this screen will appear:<text:line-break/>
<draw:frame draw:style-name="media" draw:name="12" text:anchor-type="as-char" draw:z-index="12" svg:width="15.875cm" svg:height="7.5413080895009cm"><draw:image xlink:href="Pictures/954c11e6ec5cf91c1217367084b42f83.jpg" xlink:type="simple" xlink:show="embed" xlink:actuate="onLoad"/></draw:fram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05::54:52</meta:creation-date>
    <dc:creator>Generated</dc:creator>
    <dc:date>2026-09-09T05::54:52</dc:date>
    <dc:language>en-US</dc:language>
    <meta:editing-cycles>1</meta:editing-cycles>
    <meta:editing-duration>PT0S</meta:editing-duration>
    <dc:title>vmix_soccer_clock</dc:title>
  </office:meta>
</office:document-meta>
</file>