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7691772dfd8d64f2d4c5ed60bc13c1.jpg"/>
  <manifest:file-entry manifest:media-type="image/png" manifest:full-path="Pictures/f5b32ce615eb06c9f909b648d5e66f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mix_api_schedule_simple"/><text:bookmark-start text:name="__RefHeading___vmix_api_schedule_simple_1"/><text:bookmark-start text:name="vmix_api_schedule_simple"/>vMix API Schedule simple<text:bookmark-end text:name="__RefHeading___vmix_api_schedule_simple_1"/><text:bookmark-end text:name="vmix_api_schedule_simple"/></text:h>
      <text:p text:style-name="Text_20_body">This simple programme can send time-controlled vMix API commands to vMix. Several commands can be sent at the same time.<text:line-break/>
The next command to be processed is highlighted in yellow. Once this function has been processed, the yellow cursor jumps to the next row and waits for its time. Once the cursor has reached the end of the command chain, it jumps back to the beginning and waits for the next day. Changes to the data while the programme is running or the list is started are not recognised.
The vMix functions are not checked for validity. If the command is recognised by vMix, vMix Function: function completed is displayed.<text:line-break/>
The IP must be set if the programme is not running on the same computer as vMix.<text:line-break/>
The authorisations for receiving external commands must also be set in the vMix settings, Web controller. <text:line-break/>
The programme is a single.exe file and does not require installation. <text:line-break/>
A directory is created to save the data. (C:\VMIX\vMix_simple_APIschedule)<text:line-break/>
PLEASE NOTE: The data is only saved when the ‘save data/IP’ button is pressed!</text:p>
      <text:p text:style-name="Text_20_body">Download <text:a xlink:type="simple" xlink:href="https://drive.google.com/file/d/1LIsQHDqEwuKicdn6yWmnkypBYApA0lhD/view?usp=sharing" text:style-name="Internet_20_link" text:visited-style-name="Visited_20_Internet_20_Link">Here</text:a></text:p>
      <text:p text:style-name="Text_20_body"><draw:frame draw:style-name="media" draw:name="0" text:anchor-type="as-char" draw:z-index="0" svg:width="23.8125cm" style:rel-width="100%" svg:height="10.387054896142cm" style:rel-height="scale"><draw:image xlink:href="Pictures/e37691772dfd8d64f2d4c5ed60bc13c1.jpg" xlink:type="simple" xlink:show="embed" xlink:actuate="onLoad"/></draw:frame></text:p>
      <text:p text:style-name="Text_20_body"><text:span text:style-name="">Since my programs are not digitally signed, a Windows 10 warning appears the first time I start them. Click on further information, run anyway.</text:span><text:line-break/>
<draw:frame draw:style-name="media" draw:name="1" text:anchor-type="as-char" draw:z-index="1" svg:width="5.2916666666667cm" style:rel-width="100%" svg:height="4.9257009345794cm" style:rel-height="scale"><draw:image xlink:href="Pictures/f5b32ce615eb06c9f909b648d5e66ff7.png" xlink:type="simple" xlink:show="embed" xlink:actuate="onLoad"/></draw:frame></text:p>
      <text:p text:style-name="Text_20_body"><text:span text:style-name="">
The programme is free of charge and may be redistribute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9::59:34</meta:creation-date>
    <dc:creator>Generated</dc:creator>
    <dc:date>2026-08-28T09::59:34</dc:date>
    <dc:language>en-US</dc:language>
    <meta:editing-cycles>1</meta:editing-cycles>
    <meta:editing-duration>PT0S</meta:editing-duration>
    <dc:title>vmix_api_schedule_simple</dc:title>
  </office:meta>
</office:document-meta>
</file>