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Our Wiki is actually in German, but certain articles are translated into English. You can find them here.<text:line-break/></text:p>
      <text:p text:style-name="Text_20_body"><text:a xlink:type="simple" xlink:href="https://tvcrew.ch/wiki/doku.php?id=srt_connection_manual" text:style-name="Internet_20_link" text:visited-style-name="Visited_20_Internet_20_Link">SRT Connection Manual</text:a><text:line-break/>
<text:a xlink:type="simple" xlink:href="https://tvcrew.ch/wiki/doku.php?id=vmix_call_manual_for_the_guest" text:style-name="Internet_20_link" text:visited-style-name="Visited_20_Internet_20_Link">vMix Call Manual for the Guest</text:a><text:line-break/>
<text:a xlink:type="simple" xlink:href="https://tvcrew.ch/wiki/doku.php?id=larix_broadcaster_app_for_sending_srt_from_your_mobile_device" text:style-name="Internet_20_link" text:visited-style-name="Visited_20_Internet_20_Link">Larix Broadcaster, APP for sending SRT from your mobile device</text:a><text:line-break/>
<text:a xlink:type="simple" xlink:href="https://tvcrew.ch/wiki/doku.php?id=srt_transmit_and_receive_8_sound_channels_with_vmix" text:style-name="Internet_20_link" text:visited-style-name="Visited_20_Internet_20_Link">SRT, transmit and receive 8 sound channels with vMix</text:a><text:line-break/>
<text:line-break/>
<text:line-break/>
<text:line-break/>
<text:span text:style-name="Strong_20_Emphasis">SOFTWARE</text:span><text:line-break/>
<text:a xlink:type="simple" xlink:href="https://tvcrew.ch/wiki/doku.php?id=vmix_script_panel" text:style-name="Internet_20_link" text:visited-style-name="Visited_20_Internet_20_Link">vMix Script Panel</text:a><text:line-break/>
<text:a xlink:type="simple" xlink:href="https://tvcrew.ch/wiki/doku.php?id=simple_vmix_controller_for_touchscreen_pc_s" text:style-name="Internet_20_link" text:visited-style-name="Visited_20_Internet_20_Link">Simple VMIX Controller for Touchscreen PC's</text:a>
<text:line-break/>
<text:line-break/>
<text:line-break/>
<text:line-break/>
<text:line-break/>
<text:line-break/>
<text:line-break/></text:p>
      <text:p text:style-name="Text_20_body"><text:a xlink:type="simple" xlink:href="https://www.tvcrew.ch/vmix" text:style-name="Internet_20_link" text:visited-style-name="Visited_20_Internet_20_Link">vMix Wiki German</text:a><text:line-break/></text:p>
      <text:p text:style-name="Text_20_body"><text:span text:style-name="Emphasis"><text:span text:style-name="">This Wiki is public and can be used by any person</text:span><text:line-break/>
//<text:span text:style-name="">vMix © is a part of StudioCoast Pty Ltd. All rights to the name and the software are owned by StudioCoast Pty Ltd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20:38</meta:creation-date>
    <dc:creator>Generated</dc:creator>
    <dc:date>2026-08-18T12::20:38</dc:date>
    <dc:language>en-US</dc:language>
    <meta:editing-cycles>1</meta:editing-cycles>
    <meta:editing-duration>PT0S</meta:editing-duration>
    <dc:title>start</dc:title>
  </office:meta>
</office:document-meta>
</file>