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378383441f2a62abe362563d5f3755.png"/>
  <manifest:file-entry manifest:media-type="image/png" manifest:full-path="Pictures/3f53d7c6b88cac97bf4498882c8479ef.png"/>
  <manifest:file-entry manifest:media-type="image/jpeg" manifest:full-path="Pictures/209fc27df8dcf5ec1b0c0cba6473b0c5.jpg"/>
  <manifest:file-entry manifest:media-type="image/jpeg" manifest:full-path="Pictures/a1cf595dababa6d185ef12a2c68726ff.jpg"/>
  <manifest:file-entry manifest:media-type="image/jpeg" manifest:full-path="Pictures/38c24393461af384d22e2a7d9dd2e59f.jpg"/>
  <manifest:file-entry manifest:media-type="image/jpeg" manifest:full-path="Pictures/19a5de5fdd7caff7e96eb745c2e68aaa.jpg"/>
  <manifest:file-entry manifest:media-type="image/jpeg" manifest:full-path="Pictures/3bd7efac9cecafa37b85bbe99206dd0e.jpg"/>
  <manifest:file-entry manifest:media-type="image/png" manifest:full-path="Pictures/e6af88d40b3e5b252f54ddc77c9fc454.png"/>
  <manifest:file-entry manifest:media-type="image/png" manifest:full-path="Pictures/ceb34f341c1665b26381684ed1646791.png"/>
  <manifest:file-entry manifest:media-type="image/png" manifest:full-path="Pictures/d7aeb9f2a9a4494dc02e3230db6480f8.png"/>
  <manifest:file-entry manifest:media-type="image/png" manifest:full-path="Pictures/f5b32ce615eb06c9f909b648d5e66ff7.png"/>
  <manifest:file-entry manifest:media-type="image/png" manifest:full-path="Pictures/f0f06bd31d9f9655c865cf33c9b4e2aa.png"/>
  <manifest:file-entry manifest:media-type="image/svg+xml" manifest:full-path="Pictures/131619a5a29d231bd00dc4dc6632cd19.svg"/>
  <manifest:file-entry manifest:media-type="image/png" manifest:full-path="Pictures/91a67d841cdcc8908d0d19d2afc83092.png"/>
  <manifest:file-entry manifest:media-type="image/png" manifest:full-path="Pictures/ba1a3ff08e0c2d4ab7ab338b83b57504.png"/>
  <manifest:file-entry manifest:media-type="image/png" manifest:full-path="Pictures/4f3f23e67a3402a43759412285ec4500.png"/>
  <manifest:file-entry manifest:media-type="image/png" manifest:full-path="Pictures/b9a07b512debf20e6ad9d8568367df14.png"/>
  <manifest:file-entry manifest:media-type="image/png" manifest:full-path="Pictures/8ca7a1d8c3737b9e2439a103056db988.png"/>
  <manifest:file-entry manifest:media-type="image/png" manifest:full-path="Pictures/c024a6a5b457db8e18bc7dfd365738fa.png"/>
  <manifest:file-entry manifest:media-type="image/png" manifest:full-path="Pictures/29e073a67598d32f5d85b67e3b7875f9.png"/>
  <manifest:file-entry manifest:media-type="image/png" manifest:full-path="Pictures/871c31613ce623e5eef400c4eb3cfcaa.png"/>
  <manifest:file-entry manifest:media-type="image/png" manifest:full-path="Pictures/52273127c516a05ddca44f167bfbd6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ripting_examples"/><text:bookmark-start text:name="__RefHeading___scripting_1"/><text:bookmark-start text:name="scripting"/>Scripting<text:bookmark-end text:name="__RefHeading___scripting_1"/><text:bookmark-end text:name="scripting"/></text:h>
      <text:p text:style-name="Text_20_body"><text:span text:style-name="">Please excuse any typing errors during the translation <text:a xlink:type="simple" xlink:href="https://www.tvcrew.ch/vmix/doku.php?id=scripting" text:style-name="Internet_20_link" text:visited-style-name="Visited_20_Internet_20_Link">from our German vMix WIKI page</text:a>.</text:span><text:line-break/>
<text:line-break/>
Scripting only works with the 4K or PRO version.
Some examples and tricks for the scripts in this post are from “doggy's” SCRIPTING FOR DUMMIES <text:a xlink:type="simple" xlink:href="https://forums.vmix.com/posts/t20986-Scripting-for-Dummies" text:style-name="Internet_20_link" text:visited-style-name="Visited_20_Internet_20_Link">SCRIPTING FOR DUMMIES</text:a>  and other posts from the vMix forum.</text:p>
      <text:p text:style-name="Text_20_body">Scripting is possible within vMix using the built-in editor or as an external command via browser. The collection of examples is incomplete. In the appendix it has a listing from a few of the currently known API commands. vMix Scripting supports Web scripting and VB.NET when writing your script. All variables are local, from version 24 there are dynamic variables and dynamic inputs, which could be called public variables. But their use is a bit cryptic. But you can easily use text fields of an unused title input as pubic variables.
The input can be either the filename of the title (<text:span text:style-name="">case sensitive</text:span>) or the input number.</text:p>
      <text:h text:style-name="Heading_20_2" text:outline-level="2"><text:bookmark-start text:name="__RefHeading___vmix_script_builder_2"/><text:bookmark-start text:name="vmix_script_builder"/>vMix Script Builder<text:bookmark-end text:name="__RefHeading___vmix_script_builder_2"/><text:bookmark-end text:name="vmix_script_builder"/></text:h>
      <text:p text:style-name="Text_20_body">In the beginning, the vMix Script Builder (an external utility) is an indispensable help. It creates scripts with the correct syntax, selection via pulldown menus.<text:line-break/>
<text:a xlink:type="simple" xlink:href="https://forums.vmix.com/posts/t18559-vMix-Script-Builder-App---Updated-17-Nov-20" text:style-name="Internet_20_link" text:visited-style-name="Visited_20_Internet_20_Link">vMix Script Builder</text:a>    The <text:a xlink:type="simple" xlink:href="https://forums.vmix.com/posts/t6468--FREE--Universal-Title-Controller" text:style-name="Internet_20_link" text:visited-style-name="Visited_20_Internet_20_Link">Universal Title Controller</text:a> is by the same author.<text:line-break/>
<text:span text:style-name="">Link with permission from the author Richard “Raugert”</text:span>   <text:line-break/></text:p>
      <text:h text:style-name="Heading_20_2" text:outline-level="2"><text:bookmark-start text:name="__RefHeading___the_unofficial_vmix_api_reference_3"/><text:bookmark-start text:name="the_unofficial_vmix_api_reference"/>THE UNOFFICIAL vMix API Reference<text:bookmark-end text:name="__RefHeading___the_unofficial_vmix_api_reference_3"/><text:bookmark-end text:name="the_unofficial_vmix_api_reference"/></text:h>
      <text:p text:style-name="Text_20_body">Super online tool, Shows the correct syntax for every possible command to control vMix. <text:line-break/>
<text:a xlink:type="simple" xlink:href="https://vmixapi.com" text:style-name="Internet_20_link" text:visited-style-name="Visited_20_Internet_20_Link">THE UNOFFICIAL vMix API Reference</text:a>  <text:line-break/>
<text:span text:style-name="">Link with permission from the author Nick Roberts.</text:span><text:line-break/>
Syntax to:</text:p>
      <text:list text:style-name="List_20_1" text:continue-numbering="false">
        <text:list-item>
          <text:p text:style-name="List_20_1_Content_First">Companion custom command</text:p>
        </text:list-item>
        <text:list-item>
          <text:p text:style-name="List_20_1_Content">Web scripting</text:p>
        </text:list-item>
        <text:list-item>
          <text:p text:style-name="List_20_1_Content">VB.NET scripting</text:p>
        </text:list-item>
        <text:list-item>
          <text:p text:style-name="List_20_1_Content">HTTP GET request </text:p>
        </text:list-item>
        <text:list-item>
          <text:p text:style-name="List_20_1_Content_Last">TCP packet ASCII</text:p>
        </text:list-item>
      </text:list>
      <text:h text:style-name="Heading_20_2" text:outline-level="2"><text:bookmark-start text:name="__RefHeading___vmix_api_4"/><text:bookmark-start text:name="vmix_api"/>vMix API<text:bookmark-end text:name="__RefHeading___vmix_api_4"/><text:bookmark-end text:name="vmix_api"/></text:h>
      <text:p text:style-name="Text_20_body">Online tool, shows the correct syntax to control vMix via HTTP commands<text:line-break/>
<text:a xlink:type="simple" xlink:href="https://util.dist.dev/vmixapi" text:style-name="Internet_20_link" text:visited-style-name="Visited_20_Internet_20_Link">online HTTP vMix commands Builder</text:a> <text:line-break/>
<text:span text:style-name="">Link with permission from the author Jeff “Dist” Martin. <text:a xlink:type="simple" xlink:href="https://dist.dev/" text:style-name="Internet_20_link" text:visited-style-name="Visited_20_Internet_20_Link">https://dist.dev/</text:a></text:span></text:p>
      <text:h text:style-name="Heading_20_2" text:outline-level="2"><text:bookmark-start text:name="__RefHeading___vmix_script_editor_5"/><text:bookmark-start text:name="vmix_script_editor"/>vMix Script Editor<text:bookmark-end text:name="__RefHeading___vmix_script_editor_5"/><text:bookmark-end text:name="vmix_script_editor"/></text:h>
      <text:p text:style-name="Text_20_body">Die Beschreibung auf der vMix Seite ist etwas dürftig, trotzdem lohnt sich immer ein Blick dorthin.<text:line-break/>
<text:a xlink:type="simple" xlink:href="https://www.vmix.com/help23/index.htm?DeveloperAPI.html" text:style-name="Internet_20_link" text:visited-style-name="Visited_20_Internet_20_Link">vMix API Website</text:a><text:line-break/>
Eine Liste der vorhandenen API Funktionen gibt es auf der Webseite von vMix. <text:line-break/>
<text:a xlink:type="simple" xlink:href="https://www.vmix.com/help24/ShortcutFunctionReference.html" text:style-name="Internet_20_link" text:visited-style-name="Visited_20_Internet_20_Link">alle API Funktionen Version 24 Übersicht</text:a><text:line-break/>
<text:line-break/>
<text:line-break/>
The script editor can be reached via “Settings”, “Scripting” Add<text:line-break/>
<draw:frame draw:style-name="media" draw:name="0" text:anchor-type="as-char" draw:z-index="0" svg:width="15.875cm" svg:height="10.556875cm"><draw:image xlink:href="Pictures/8c378383441f2a62abe362563d5f3755.png" xlink:type="simple" xlink:show="embed" xlink:actuate="onLoad"/></draw:frame>
<text:line-break/>
<text:span text:style-name="Strong_20_Emphasis">AVOID SPACE IN SCRIPTNAMES</text:span><text:line-break/>
<text:line-break/>
A script can be called via a shortcut.<text:line-break/>
<draw:frame draw:style-name="media" draw:name="1" text:anchor-type="as-char" draw:z-index="1" svg:width="15.875cm" svg:height="17.383125cm"><draw:image xlink:href="Pictures/3f53d7c6b88cac97bf4498882c8479ef.png" xlink:type="simple" xlink:show="embed" xlink:actuate="onLoad"/></draw:frame>
<text:line-break/>
<text:line-break/></text:p>
      <text:h text:style-name="Heading_20_2" text:outline-level="2"><text:bookmark-start text:name="__RefHeading___different_ways_to_write_a_script_6"/><text:bookmark-start text:name="different_ways_to_write_a_script"/>4 different ways to write a script<text:bookmark-end text:name="__RefHeading___different_ways_to_write_a_script_6"/><text:bookmark-end text:name="different_ways_to_write_a_script"/></text:h>
      <text:p text:style-name="Text_20_body">there are 4 different ways to write a script. In the end the variants all do the same. Normally the simplest variant is sufficient in vMix Editor. (WEB)<text:line-break/></text:p>
      <text:p text:style-name="Text_20_body">–VB.netcan handle variables, WEB cannot.<text:line-break/>
–APIcorresponds to VB net<text:line-break/>
–WEBwithout variables, short and simple, sufficient for most internal scripts.<text:line-break/>
–HTTPsends the API command via browser or external software.<text:line-break/></text:p>
      <text:p text:style-name="Text_20_body">Both AudioBusOFF and audiobussoff work.<text:line-break/>
<text:span text:style-name="">ACHTUNG: Titles and text fields are case sensitive:<text:line-break/>
<text:span text:style-name="Strong_20_Emphasis">Title 0- The Classic Blue.gtzip</text:span> is exactly what the title is called. The script does not work if the upper/lower case is changed.</text:span></text:p>
      <text:p text:style-name="Text_20_body">This example writes “Some Text” into a specific text field of a specific title.<text:line-break/>
Instead of the title name, the input number can also be specified, instead of the text field, its index number.<text:line-break/></text:p>
      <text:p text:style-name="Text_20_body"><text:span text:style-name="Strong_20_Emphasis">WEB</text:span></text:p>
      <text:p text:style-name="Preformatted_20_Text">Function=SetText&amp;Input=1&amp;SelectedIndex=0&amp;Value=Some Text</text:p>
      <text:p text:style-name="Text_20_body"><text:line-break/></text:p>
      <text:p text:style-name="Text_20_body"><text:span text:style-name="Strong_20_Emphasis">VB.NET API</text:span></text:p>
      <text:p text:style-name="Preformatted_20_Text"><text:s text:c="3"/>API.Function("SetText",Input:="1",SelectedName:="Headline.Text",Value:="Some Text")</text:p>
      <text:p text:style-name="Text_20_body"><text:line-break/></text:p>
      <text:p text:style-name="Text_20_body"><text:span text:style-name="Strong_20_Emphasis">VB.NET</text:span></text:p>
      <text:p text:style-name="Preformatted_20_Text">Input.Find("Title 0- The Classic Blue.gtzip").Text("Headline.Text")= "Some Text"</text:p>
      <text:p text:style-name="Text_20_body"><text:line-break/></text:p>
      <text:p text:style-name="Text_20_body"><text:span text:style-name="Strong_20_Emphasis">HTTP get</text:span></text:p>
      <text:p text:style-name="Preformatted_20_Text">http://127.0.0.1:8088/api/?Function=SetText&amp;Input=Title 0- The Classic Blue.gtzip&amp;SelectedName=Headline.Text&amp;Value=Some Text</text:p>
      <text:p text:style-name="Text_20_body"><text:line-break/></text:p>
      <text:h text:style-name="Heading_20_2" text:outline-level="2"><text:bookmark-start text:name="__RefHeading___read_api_data_from_vmix_via_http_7"/><text:bookmark-start text:name="read_api_data_from_vmix_via_http"/>Read API data from vMix via HTTP<text:bookmark-end text:name="__RefHeading___read_api_data_from_vmix_via_http_7"/><text:bookmark-end text:name="read_api_data_from_vmix_via_http"/></text:h>
      <text:p text:style-name="Text_20_body">This will return all available data from the API (Application Programming Interface) of vMix as XML. (Put the following command line in your browser, vmix has to run on the same machine)<text:line-break/></text:p>
      <text:p text:style-name="Preformatted_20_Text">http://127.0.0.1:8088/api/?</text:p>
      <text:h text:style-name="Heading_20_2" text:outline-level="2"><text:bookmark-start text:name="__RefHeading___attention_when_encoding_special_characters_in_urls_api_via_http_8"/><text:bookmark-start text:name="attention_when_encoding_special_characters_in_urls_api_via_http"/>Attention when encoding special characters in URLs (API via HTTP)<text:bookmark-end text:name="__RefHeading___attention_when_encoding_special_characters_in_urls_api_via_http_8"/><text:bookmark-end text:name="attention_when_encoding_special_characters_in_urls_api_via_http"/></text:h>
      <text:p text:style-name="Text_20_body">Be careful when using web addresses with symbols like , # etc., as these must be correctly “encoded” to work as a url value. This is not only the case with vMix, but with all web-based APIs.
This is a handy tool that can be used to code the values correctly:
<text:a xlink:type="simple" xlink:href="https://meyerweb.com/eric/tools/dencoder" text:style-name="Internet_20_link" text:visited-style-name="Visited_20_Internet_20_Link">URL Decoder/Encoder</text:a></text:p>
      <text:p text:style-name="Text_20_body">Enter only the text you want to set as a value, not the whole url.
This would make</text:p>
      <text:p text:style-name="Preformatted_20_Text">Excel/CSV,Sheet1,5</text:p>
      <text:p text:style-name="Text_20_body">become the following</text:p>
      <text:p text:style-name="Preformatted_20_Text">Excel%2FCSV%2CSheet1%2C5</text:p>
      <text:p text:style-name="Text_20_body">And the whole URL again would be:</text:p>
      <text:p text:style-name="Preformatted_20_Text">http://localhost:8088/API/?Function=DataSourceSelectRow&amp;Value=Excel%2FCSV%2CSheet1%2C5</text:p>
      <text:p text:style-name="Text_20_body"><text:line-break/>
<text:line-break/>
<text:line-break/></text:p>
      <text:h text:style-name="Heading_20_2" text:outline-level="2"><text:bookmark-start text:name="__RefHeading___hello_world_script_example_9"/><text:bookmark-start text:name="hello_world_script_example"/>Hello World script example<text:bookmark-end text:name="__RefHeading___hello_world_script_example_9"/><text:bookmark-end text:name="hello_world_script_example"/></text:h>
      <text:p text:style-name="Text_20_body">This example uses the supplied title <text:span text:style-name="Emphasis">NewsHD</text:span> and writes Hello World in the field <text:span text:style-name="Emphasis">Headline</text:span></text:p>
      <text:p text:style-name="Preformatted_20_Text">Input.Find("NewsHD.xaml").Text("Headline") = "Hello World!"</text:p>
      <text:p text:style-name="Text_20_body"><text:line-break/>
or to put it another way:<text:line-break/></text:p>
      <text:p text:style-name="Preformatted_20_Text">dim i = Input.Find("NewsHD.xaml")<text:line-break/>i.Text("Headline") = "Hello World!"</text:p>
      <text:p text:style-name="Text_20_body"><text:line-break/>
<text:line-break/>
<text:line-break/></text:p>
      <text:h text:style-name="Heading_20_1" text:outline-level="1"><text:bookmark-start text:name="__RefHeading___change_output_10"/><text:bookmark-start text:name="change_output"/>change Output<text:bookmark-end text:name="__RefHeading___change_output_10"/><text:bookmark-end text:name="change_output"/></text:h>
      <text:p text:style-name="Text_20_body">route INPUT 4 Video to OUTPUT<text:line-break/></text:p>
      <text:p text:style-name="Preformatted_20_Text">Function=Activeinput&amp;Input=4<text:line-break/>or<text:line-break/>Function=Cutdirect&amp;Input=4<text:line-break/>or<text:line-break/>http://127.0.0.1:8088/API/?Function=Cutdirect&amp;Input=4<text:line-break/>or<text:line-break/>API.Function("Cutdirect",4,) </text:p>
      <text:p text:style-name="Text_20_body"><text:line-break/></text:p>
      <text:p text:style-name="Text_20_body">route INPUT 3 Video to Preview <text:line-break/></text:p>
      <text:p text:style-name="Preformatted_20_Text">Function=Previewinput&amp;Input=4</text:p>
      <text:p text:style-name="Text_20_body"><text:line-break/></text:p>
      <text:p text:style-name="Text_20_body">route INPUT 1 Video to <text:span text:style-name="Strong_20_Emphasis">OUTPUT2</text:span> routen<text:line-break/></text:p>
      <text:p text:style-name="Preformatted_20_Text">Function=SetOutput2&amp;Input=1&amp;Value=1</text:p>
      <text:p text:style-name="Text_20_body"><text:line-break/></text:p>
      <text:p text:style-name="Text_20_body">Route input with a specific name onto the OUTPUT <text:line-break/></text:p>
      <text:p text:style-name="Preformatted_20_Text">Input.Find("YourInput").Function("Cut")</text:p>
      <text:p text:style-name="Text_20_body"><text:line-break/>
<text:line-break/>
<text:line-break/>
<text:line-break/></text:p>
      <text:h text:style-name="Heading_20_1" text:outline-level="1"><text:bookmark-start text:name="__RefHeading___input_11"/><text:bookmark-start text:name="input"/>Input<text:bookmark-end text:name="__RefHeading___input_11"/><text:bookmark-end text:name="input"/></text:h>
      <text:p text:style-name="Text_20_body">There are 3 ways to use a specific input in vMix in Scripting:</text:p>
      <text:p text:style-name="Text_20_body">Via the input number: 1 to xx
GUID (read via XML): 6a496926-9aea-462a-b104-944a5f928602
By name: Image.jpg
If you use numbers as input, remember that the number of an input can change when you delete or add inputs</text:p>
      <text:p text:style-name="Text_20_body">Special input numbers:</text:p>
      <text:list text:style-name="List_20_1" text:continue-numbering="false">
        <text:list-item>
          <text:p text:style-name="List_20_1_Content_First">0 is Preview</text:p>
        </text:list-item>
        <text:list-item>
          <text:p text:style-name="List_20_1_Content">-1 is PGM</text:p>
        </text:list-item>
        <text:list-item>
          <text:p text:style-name="List_20_1_Content_Last">-3 Input currently under the mouse pointer (hover)</text:p>
        </text:list-item>
      </text:list>
      <text:h text:style-name="Heading_20_2" text:outline-level="2"><text:bookmark-start text:name="__RefHeading___input_hover_refers_to_the_previous_input_text_12"/><text:bookmark-start text:name="input_hover_refers_to_the_previous_input_text"/>Input Hover (refers to the previous INPUT text<text:bookmark-end text:name="__RefHeading___input_hover_refers_to_the_previous_input_text_12"/><text:bookmark-end text:name="input_hover_refers_to_the_previous_input_text"/></text:h>
      <text:p text:style-name="Text_20_body">In scripting, -3 makes no sense, as the focus of the mouse will usually not be over an input.
But it does in shortcuts!
The next shurctut switches the input on which the mouse pointer is located to Mix 1 (in Shortcuts Mix2, as Mix1 is the main output).<text:line-break/>
<text:span text:style-name="">In a winner show, you could mark the winner this way and the director can then just press the WINNER shortcut.</text:span><text:line-break/>
<draw:frame draw:style-name="media" draw:name="2" text:anchor-type="as-char" draw:z-index="2" svg:width="15.875cm" svg:height="16.933333333333cm"><draw:image xlink:href="Pictures/209fc27df8dcf5ec1b0c0cba6473b0c5.jpg" xlink:type="simple" xlink:show="embed" xlink:actuate="onLoad"/></draw:frame><text:line-break/></text:p>
      <text:h text:style-name="Heading_20_2" text:outline-level="2"><text:bookmark-start text:name="__RefHeading___which_input_is_active_at_output_13"/><text:bookmark-start text:name="which_input_is_active_at_output"/>Which input is active at OUTPUT<text:bookmark-end text:name="__RefHeading___which_input_is_active_at_output_13"/><text:bookmark-end text:name="which_input_is_active_at_output"/></text:h>
      <text:p text:style-name="Text_20_body">(mix1 in shortcuts or mix0 in scripts) <text:line-break/></text:p>
      <text:p text:style-name="Preformatted_20_Text">do while true<text:line-break/><text:s text:c="4"/>' read XML-Data from vMix and store in variable xml <text:line-break/><text:s text:c="4"/>dim xml as string = API.XML()<text:line-break/><text:s text:c="4"/><text:line-break/><text:s text:c="4"/>' create new XML-Document with the readed data<text:line-break/><text:s text:c="4"/>dim x as new system.xml.xmldocument<text:line-break/><text:s text:c="4"/>x.loadxml(xml)<text:line-break/><text:s text:c="4"/><text:line-break/><text:s text:c="4"/>' extract &lt;active&gt;-knotunter &lt;vmix&gt; and store in variable<text:s text:c="2"/>activenumber<text:s text:c="2"/><text:line-break/><text:s text:c="4"/>dim activenumber as string = (x.SelectSingleNode("//vmix/active").InnerText)<text:line-break/><text:s text:c="4"/>' activenumber has now the value from the active input as string<text:line-break/><text:s text:c="4"/><text:line-break/><text:s text:c="4"/>' put the activenumber value in title "Title 0- The Classic Blue.gtzip" a<text:line-break/><text:s text:c="4"/>API.Function("SetText", Input:="Title 0- The Classic Blue.gtzip", SelectedName:="Headline.Text", Value:="" + activenumber)<text:line-break/><text:s text:c="4"/><text:line-break/><text:s text:c="4"/>'wait 1 second<text:line-break/><text:s text:c="4"/>sleep(1000)<text:line-break/>loop<text:line-break/></text:p>
      <text:h text:style-name="Heading_20_2" text:outline-level="2"><text:bookmark-start text:name="__RefHeading___which_input_is_active_at_preview_14"/><text:bookmark-start text:name="which_input_is_active_at_preview"/>Which input is active at PREVIEW<text:bookmark-end text:name="__RefHeading___which_input_is_active_at_preview_14"/><text:bookmark-end text:name="which_input_is_active_at_preview"/></text:h>
      <text:p text:style-name="Text_20_body">This is the same code as in the previous example, except that the PREVIEW value is read instead of the PGM value.</text:p>
      <text:p text:style-name="Preformatted_20_Text">do while true<text:line-break/><text:s text:c="4"/>dim xml as string = API.XML()<text:line-break/><text:s text:c="4"/>dim x as new system.xml.xmldocument<text:line-break/><text:s text:c="4"/>x.loadxml(xml)<text:line-break/><text:s text:c="4"/>dim activenumber as string = (x.SelectSingleNode("//vmix/preview").InnerText)<text:line-break/><text:s text:c="4"/>API.Function("SetText", Input:="Title 0- The Classic Blue.gtzip", SelectedName:="Headline.Text", Value:="" + activenumber)<text:line-break/><text:s text:c="4"/>sleep(1000)<text:line-break/>loop</text:p>
      <text:h text:style-name="Heading_20_2" text:outline-level="2"><text:bookmark-start text:name="__RefHeading___cut_input_to_one_of_the_outputs_15"/><text:bookmark-start text:name="cut_input_to_one_of_the_outputs"/>Cut input to one of the outputs<text:bookmark-end text:name="__RefHeading___cut_input_to_one_of_the_outputs_15"/><text:bookmark-end text:name="cut_input_to_one_of_the_outputs"/></text:h>
      <text:p text:style-name="Text_20_body">As of version 26, vMix has up to 16 so-called mix inputs (Aux or M/E) more than just the output (Mix1 or Mix0 in the API) These can then be routed to other outputs. (max. 6 outputs in vMix) So also set Mix! From version 27, more than two EXTERNAL OUTPUTS can be set, depending on the performance of the computer. From a QUADRO RTX 4000, 4 work perfectly. From the GeFroce RTX models of the 3000 series, more will also work. However, if the computer is still making slow or massive recordings, then I would only access these functions with a new A series card.</text:p>
      <text:p text:style-name="Text_20_body">Input4 Video route to OUTPUT <text:line-break/></text:p>
      <text:p text:style-name="Preformatted_20_Text">Function=Activeinput&amp;Input=2&amp;Mix=0<text:line-break/>or<text:line-break/>http://127.0.0.1:8088/API/?Function=Cut&amp;Input=4&amp;Mix=0</text:p>
      <text:p text:style-name="Text_20_body"><text:line-break/></text:p>
      <text:p text:style-name="Text_20_body">Input4 cut to OUTPUT (Mix0) with  Cutdirect (Cutdirect does only work on MIX0/PGM)<text:line-break/></text:p>
      <text:p text:style-name="Preformatted_20_Text">Function=Cutdirect&amp;Input=4 <text:line-break/>or<text:line-break/>API.Function("Cutdirect",4,) </text:p>
      <text:p text:style-name="Text_20_body"><text:line-break/></text:p>
      <text:p text:style-name="Text_20_body">Input4 Video route to Mix1 Input (AUX1)<text:line-break/></text:p>
      <text:p text:style-name="Preformatted_20_Text">Function=Activeinput&amp;Input=2&amp;Mix=1<text:line-break/>or<text:line-break/>http://127.0.0.1:8088/API/?Function=Cut&amp;Input=4&amp;Mix=1</text:p>
      <text:p text:style-name="Text_20_body"><text:line-break/></text:p>
      <text:p text:style-name="Text_20_body">Input3 route to Preview <text:line-break/></text:p>
      <text:p text:style-name="Preformatted_20_Text">Function=Previewinput&amp;Input=4</text:p>
      <text:p text:style-name="Text_20_body"><text:line-break/></text:p>
      <text:p text:style-name="Text_20_body">Input with a specific name route to OUTPUT<text:line-break/></text:p>
      <text:p text:style-name="Preformatted_20_Text">Input.Find("YourInput").Function("Cut")</text:p>
      <text:p text:style-name="Text_20_body"><text:line-break/></text:p>
      <text:p text:style-name="Text_20_body">Hardcut Input2 to Mix1</text:p>
      <text:p text:style-name="Preformatted_20_Text">http://192.168.10.102:8088/api/?Function=Activeinput&amp;Input=2&amp;Mix=1</text:p>
      <text:p text:style-name="Text_20_body"><text:line-break/></text:p>
      <text:p text:style-name="Text_20_body">cuts INPUT 4 to PREVIEW</text:p>
      <text:p text:style-name="Preformatted_20_Text">API.Function("PreviewInput",4,) </text:p>
      <text:p text:style-name="Text_20_body">Cut Input 4 to PGM <text:line-break/>
“Cut” cuts input 4 to the output and changes the previous input to Preview, “Cudirect” leaves the preselected Preview input.<text:line-break/></text:p>
      <text:p text:style-name="Preformatted_20_Text">API.Function("Cut",4,) </text:p>
      <text:p text:style-name="Text_20_body">or</text:p>
      <text:p text:style-name="Preformatted_20_Text">API.Function("Cutdirect",4,) </text:p>
      <text:p text:style-name="Text_20_body">route INPUT 1 Video to <text:span text:style-name="Strong_20_Emphasis">OUTPUT2</text:span> routen<text:line-break/></text:p>
      <text:p text:style-name="Preformatted_20_Text">Function=SetOutput2&amp;Input=1&amp;Value=1</text:p>
      <text:p text:style-name="Text_20_body"><text:line-break/></text:p>
      <text:h text:style-name="Heading_20_2" text:outline-level="2"><text:bookmark-start text:name="__RefHeading___fade_input_or_any_other_transition_to_output_pgm_16"/><text:bookmark-start text:name="fade_input_or_any_other_transition_to_output_pgm"/>Fade Input (or any other transition) to OUTPUT (PGM)<text:bookmark-end text:name="__RefHeading___fade_input_or_any_other_transition_to_output_pgm_16"/><text:bookmark-end text:name="fade_input_or_any_other_transition_to_output_pgm"/></text:h>
      <text:p text:style-name="Text_20_body">Mix 0 = PGM<text:line-break/>
MIX 1-16 = Input Mixes, only available in 4K, Pro and MAX Version.<text:line-break/>
-1 = PREVIEW<text:line-break/></text:p>
      <text:p text:style-name="Text_20_body">fade Preview to PGM<text:line-break/></text:p>
      <text:p text:style-name="Preformatted_20_Text">API.Function("Fade",Input:=-1,Mix:=1) </text:p>
      <text:p text:style-name="Text_20_body">cut Input 2 to PGM<text:line-break/></text:p>
      <text:p text:style-name="Preformatted_20_Text">API.Function("Fade",Input:=2,Mix:=1) </text:p>
      <text:p text:style-name="Text_20_body">fade input 1, 500ms fade time to PGM (mix0)</text:p>
      <text:p text:style-name="Preformatted_20_Text">Function=Fade&amp;Input=1&amp;Duration=500&amp;Mix=0 </text:p>
      <text:p text:style-name="Text_20_body">fade SDI Input, 300ms fade time to Mix Input1 (mix1)</text:p>
      <text:p text:style-name="Preformatted_20_Text">API.Function("Fade", Input:="DeckLink Duo (1) 1", Duration:="300", Mix:="1")</text:p>
      <text:h text:style-name="Heading_20_2" text:outline-level="2"><text:bookmark-start text:name="__RefHeading___add_input_per_code_17"/><text:bookmark-start text:name="add_input_per_code"/>add Input per code<text:bookmark-end text:name="__RefHeading___add_input_per_code_17"/><text:bookmark-end text:name="add_input_per_code"/></text:h>
      <text:p text:style-name="Text_20_body">All these functions create a new input<text:line-break/></text:p>
      <text:p text:style-name="Text_20_body">Title Input from a specific directory<text:line-break/></text:p>
      <text:p text:style-name="Preformatted_20_Text">http://127.0.0.1:8088/API/?Function=AddInput&amp;Value=Xaml|C:\VMIX\Name.gtzip</text:p>
      <text:p text:style-name="Text_20_body"><text:line-break/></text:p>
      <text:p text:style-name="Text_20_body">Video Input from a specific directory<text:line-break/></text:p>
      <text:p text:style-name="Preformatted_20_Text">http://127.0.0.1:8088/API/?Function=AddInput&amp;Value=Video|c:\path\to\video.avi</text:p>
      <text:p text:style-name="Text_20_body"><text:line-break/></text:p>
      <text:p text:style-name="Text_20_body">Image Input from a specific directory<text:line-break/></text:p>
      <text:p text:style-name="Preformatted_20_Text">http://127.0.0.1:8088/API/?Function=AddInput&amp;Value=Image|c:\path\to\image.jpg</text:p>
      <text:p text:style-name="Text_20_body"><text:line-break/></text:p>
      <text:p text:style-name="Text_20_body">Picture Folder Input from a specific directory<text:line-break/></text:p>
      <text:p text:style-name="Preformatted_20_Text">http://127.0.0.1:8088/API/?Function=AddInput&amp;Value=Photos|c:\path\to\folder</text:p>
      <text:p text:style-name="Text_20_body"><text:line-break/></text:p>
      <text:p text:style-name="Text_20_body">Video Playlist (m3u)Input from a specific directory<text:line-break/></text:p>
      <text:p text:style-name="Preformatted_20_Text">http://127.0.0.1:8088/API/?Function=AddInput&amp;Value=VideoList|c:\path\to\playlist.m3u</text:p>
      <text:p text:style-name="Text_20_body"><text:line-break/></text:p>
      <text:p text:style-name="Text_20_body">Audio file Input from a specific directory<text:line-break/></text:p>
      <text:p text:style-name="Preformatted_20_Text">http://127.0.0.1:8088/API/?Function=AddInput&amp;Value=AudioFile|c:\path\to\audio.wav</text:p>
      <text:p text:style-name="Text_20_body"><text:line-break/></text:p>
      <text:p text:style-name="Text_20_body">Powerpoint Input Input from a specific directory<text:line-break/>
(From my experience, only slides without videos or audios or media files are not played)<text:line-break/></text:p>
      <text:p text:style-name="Preformatted_20_Text">http://127.0.0.1:8088/API/?Function=AddInput&amp;Value=PowerPoint|c:\path\to\powerpoint.pptx</text:p>
      <text:p text:style-name="Text_20_body"><text:line-break/></text:p>
      <text:p text:style-name="Text_20_body">Color Input (RGB color value) <text:line-break/></text:p>
      <text:p text:style-name="Preformatted_20_Text">http://127.0.0.1:8088/API/?Function=AddInput&amp;Value=Colour|%23FF5733</text:p>
      <text:p text:style-name="Text_20_body"><text:line-break/>
<text:line-break/>
<text:line-break/></text:p>
      <text:h text:style-name="Heading_20_2" text:outline-level="2"><text:bookmark-start text:name="__RefHeading___swaps_two_inputs_back_and_forth_18"/><text:bookmark-start text:name="swaps_two_inputs_back_and_forth"/>swaps two INPUTS back and forth<text:bookmark-end text:name="__RefHeading___swaps_two_inputs_back_and_forth_18"/><text:bookmark-end text:name="swaps_two_inputs_back_and_forth"/></text:h>
      <text:p text:style-name="Text_20_body">this allows two inputs to be swapped back and forth, e.g. via the space bar. The input name of the first input serves as the query<text:line-break/></text:p>
      <text:p text:style-name="Preformatted_20_Text">if word = "DeckLink Duo (1) 1" then<text:line-break/>API.Function("MoveInput",Input:="DeckLink Duo (1) 1" , Value:=2)<text:line-break/>else<text:line-break/>API.Function("MoveInput",Input:="DeckLink Duo (1) 1" , Value:=1)<text:line-break/>end if</text:p>
      <text:p text:style-name="Text_20_body"><text:line-break/></text:p>
      <text:h text:style-name="Heading_20_1" text:outline-level="1"><text:bookmark-start text:name="__RefHeading___video_19"/><text:bookmark-start text:name="video"/>Video<text:bookmark-end text:name="__RefHeading___video_19"/><text:bookmark-end text:name="video"/></text:h>
      <text:h text:style-name="Heading_20_2" text:outline-level="2"><text:bookmark-start text:name="__RefHeading___retrieves_the_last_saved_video_from_a_directory_20"/><text:bookmark-start text:name="retrieves_the_last_saved_video_from_a_directory"/>Retrieves the last saved video from a directory<text:bookmark-end text:name="__RefHeading___retrieves_the_last_saved_video_from_a_directory_20"/><text:bookmark-end text:name="retrieves_the_last_saved_video_from_a_directory"/></text:h>
      <text:p text:style-name="Preformatted_20_Text">Dim szExt As String = ".mp4"<text:line-break/><text:s text:c="8"/>Dim szFolder As String = System.Environment.GetFolderPath(System.Environment.SpecialFolder.MyDocuments) &amp; "\Videos"<text:line-break/><text:s text:c="8"/>Dim szLatestFile As String = ""<text:line-break/><text:s text:c="8"/>Dim dLatestFile As Date = Nothing<text:line-break/><text:s text:c="8"/>For Each szFile As String In System.IO.Directory.GetFiles(szFolder)<text:line-break/><text:s text:c="12"/>Dim fi As New System.IO.FileInfo(szFile)<text:line-break/><text:s text:c="12"/>If fi.Extension = szExt Then<text:line-break/><text:s text:c="16"/>If fi.LastWriteTime &gt; dLatestFile Then<text:line-break/><text:s text:c="20"/>szLatestFile = szFile<text:line-break/><text:s text:c="20"/>dLatestFile = fi.LastWriteTime<text:line-break/><text:s text:c="16"/>End If<text:line-break/><text:s text:c="12"/>End If<text:line-break/><text:s text:c="8"/>Next<text:line-break/><text:s text:c="8"/>If System.IO.File.Exists(szLatestFile) Then<text:line-break/><text:s text:c="12"/>API.Function("AddInput", Value:="Video|" &amp; szLatestFile)<text:line-break/>End if</text:p>
      <text:h text:style-name="Heading_20_2" text:outline-level="2"><text:bookmark-start text:name="__RefHeading___displays_the_remaining_time_of_the_current_video_in_a_title_21"/><text:bookmark-start text:name="displays_the_remaining_time_of_the_current_video_in_a_title"/>Displays the remaining time of the current video in a title<text:bookmark-end text:name="__RefHeading___displays_the_remaining_time_of_the_current_video_in_a_title_21"/><text:bookmark-end text:name="displays_the_remaining_time_of_the_current_video_in_a_title"/></text:h>
      <text:p text:style-name="Text_20_body">title example: <text:a xlink:type="simple" xlink:href="https://tvcrew.ch/wiki/lib/exe/fetch.php?media=remainingtime.gtzip" text:style-name="Internet_20_link" text:visited-style-name="Visited_20_Internet_20_Link">remainingtime.gtzip</text:a></text:p>
      <text:p text:style-name="Preformatted_20_Text">'Check the remaining time of the active running video and display it in a title.<text:line-break/><text:line-break/>dim position as string = ""<text:line-break/>dim duration as string = ""<text:line-break/>dim activeinput as string = ""<text:line-break/>dim Timeleft as double = 0<text:line-break/>dim triggertime as integer = 10 '10 seconds before end<text:line-break/><text:line-break/>do while true<text:line-break/>dim xml as string = API.XML()<text:line-break/>dim x as new system.xml.xmldocument<text:line-break/>x.loadxml(xml)<text:line-break/><text:line-break/>activeinput = (x.SelectSingleNode("//active").InnerText)<text:line-break/>duration = (x.SelectSingleNode("//input[@number='"&amp; activeinput &amp;"']/@duration").Value)<text:line-break/>position = (x.SelectSingleNode("//input[@number='"&amp; activeinput &amp;"']/@position").Value)<text:line-break/><text:line-break/>Timeleft= Double.Parse(duration)-Double.Parse(position)<text:line-break/>Timeleft = Timeleft / 100<text:line-break/>dim Timingleft as integer = CInt(Timeleft)<text:line-break/>Timingleft = Timingleft / 10<text:line-break/>dim Minutes as integer = Timingleft \ 60<text:line-break/>dim Seconds as integer = Timingleft Mod 60<text:line-break/><text:line-break/>' uncomment for test<text:line-break/>' console.writeline(Timingleft)<text:line-break/>' console.writeline(Seconds)<text:line-break/><text:line-break/>'edit the text “remaining time” as required<text:line-break/>dim ThisTime as string<text:line-break/>ThisTime = "remaining time - " + Minutes.ToString("00") + ":" + Seconds.ToString("00")<text:line-break/><text:line-break/>if Timingleft &lt; 60<text:line-break/><text:s text:c="4"/>dim TimeRemaining as string<text:line-break/><text:s text:c="4"/>TimeRemaining = "remaining time - 00:" + Seconds.ToString("00")<text:line-break/><text:s text:c="4"/>API.Function("SetText", Input:="remainingtime.gtzip", SelectedIndex:="0", Value:=Timeremaining)<text:line-break/><text:s text:c="4"/>if Timingleft &lt; 30<text:line-break/><text:s text:c="9"/>API.Function("SetTextColour",Input:="remainingtime.gtzip",Value:="red")<text:line-break/><text:s text:c="4"/>else<text:line-break/><text:s text:c="9"/>API.Function("SetTextColour",Input:="remainingtime.gtzip",Value:="orange")<text:line-break/><text:s text:c="4"/>end if<text:line-break/>else<text:line-break/><text:s text:c="3"/>API.Function("SetText",Input:="remainingtime.gtzip",SelectedIndex:="0" ,Value:=ThisTime)<text:line-break/><text:s text:c="3"/>API.Function("SetTextColour",Input:="remainingtime.gtzip",Value:="green")<text:line-break/>end if<text:line-break/>sleep(50)<text:line-break/>Loop</text:p>
      <text:h text:style-name="Heading_20_2" text:outline-level="2"><text:bookmark-start text:name="__RefHeading___trigger_an_event_e.g._2_seconds_before_the_video_is_finished_22"/><text:bookmark-start text:name="trigger_an_event_e.g._2_seconds_before_the_video_is_finished"/>trigger an event, e.g. 2 seconds before the video is finished<text:bookmark-end text:name="__RefHeading___trigger_an_event_e.g._2_seconds_before_the_video_is_finished_22"/><text:bookmark-end text:name="trigger_an_event_e.g._2_seconds_before_the_video_is_finished"/></text:h>
      <text:p text:style-name="Text_20_body">This example slowly (triggerduration) fades out the sound of the video 2 seconds (trigger time) before the video is finished.</text:p>
      <text:p text:style-name="Preformatted_20_Text">dim position as string = ""<text:line-break/>dim duration as string = ""<text:line-break/>dim activeinput as string = ""<text:line-break/>dim Timeleft as double = 0<text:line-break/>dim triggertime as integer = 2000<text:s text:c="7"/>'2 seconds before end<text:line-break/>dim triggerduration as integer = 500<text:s text:c="4"/>'fadeout time (fade)<text:line-break/><text:line-break/>do while true<text:line-break/><text:line-break/><text:s text:c="3"/>dim xml as string = API.XML()<text:line-break/><text:s text:c="3"/>dim x as new system.xml.xmldocument<text:line-break/><text:s text:c="3"/>x.loadxml(xml)<text:line-break/><text:line-break/>activeinput = (x.SelectSingleNode("//active").InnerText)<text:line-break/>duration = (x.SelectSingleNode("//input[@number='"&amp; activeinput &amp;"']/@duration").Value)<text:line-break/>position = (x.SelectSingleNode("//input[@number='"&amp; activeinput &amp;"']/@position").Value)<text:line-break/><text:line-break/>Timeleft= Double.Parse(duration)-Double.Parse(position)<text:line-break/><text:line-break/>if Timeleft &lt; triggertime<text:s text:c="2"/><text:line-break/><text:s text:c="2"/>' do what you want to do here, the example below slowly fades out the sound<text:line-break/><text:s text:c="2"/>API.Function("SetVolumeFade",Input:=activeinput.tostring(),Value:="0," &amp; triggerduration.tostring())<text:line-break/><text:s text:c="2"/><text:line-break/>end if<text:line-break/><text:line-break/>sleep(500)<text:line-break/>Loop</text:p>
      <text:h text:style-name="Heading_20_2" text:outline-level="2"><text:bookmark-start text:name="__RefHeading___position_video_at_a_specific_location_23"/><text:bookmark-start text:name="position_video_at_a_specific_location"/>Position video at a specific location<text:bookmark-end text:name="__RefHeading___position_video_at_a_specific_location_23"/><text:bookmark-end text:name="position_video_at_a_specific_location"/></text:h>
      <text:p text:style-name="Preformatted_20_Text">http://127.0.0.1:8088/api/?Function=SetPosition&amp;Input=Video.mp4&amp;Value=2000</text:p>
      <text:h text:style-name="Heading_20_2" text:outline-level="2"><text:bookmark-start text:name="__RefHeading___start_play_video_in_input_5_24"/><text:bookmark-start text:name="start_play_video_in_input_5"/>Start / Play Video in Input 5<text:bookmark-end text:name="__RefHeading___start_play_video_in_input_5_24"/><text:bookmark-end text:name="start_play_video_in_input_5"/></text:h>
      <text:p text:style-name="Text_20_body">When starting a video input, the general settings of the input are important. Should the video be started from the beginning every time, paused, etc.?
<draw:frame draw:style-name="media" draw:name="3" text:anchor-type="as-char" draw:z-index="3" svg:width="15.875cm" svg:height="15.875cm"><draw:image xlink:href="/home/aelligco/public_html/tvcrew.ch/wiki/data/media/playvideo.jpg" xlink:type="simple" xlink:show="embed" xlink:actuate="onLoad"/></draw:frame><text:line-break/></text:p>
      <text:p text:style-name="Text_20_body">This only starts the video on input 5, <text:span text:style-name="">but does not cut it anywhere</text:span><text:line-break/></text:p>
      <text:p text:style-name="Preformatted_20_Text">Function=Play&amp;Input=5</text:p>
      <text:p text:style-name="Text_20_body"><text:span text:style-name="">If the video is also to be cut to the output at the same time as it is started, the cut command must also be sent after the start command.</text:span> Here again, Mix=0 is the OUTPUT/PGM, Mix=1 is the first input MIX, which is then labeled Mix2 in the small preview window…. Confusing, but that's how it is.</text:p>
      <text:p text:style-name="Preformatted_20_Text">Function=Play&amp;Input=5<text:line-break/>Function=Activeinput&amp;Input=5&amp;Mix=0</text:p>
      <text:h text:style-name="Heading_20_1" text:outline-level="1"><text:bookmark-start text:name="__RefHeading___audio_25"/><text:bookmark-start text:name="audio"/>Audio<text:bookmark-end text:name="__RefHeading___audio_25"/><text:bookmark-end text:name="audio"/></text:h>
      <text:p text:style-name="Text_20_body">Switch on Audio bus of source 1 (green loudspeaker)<text:line-break/></text:p>
      <text:p text:style-name="Preformatted_20_Text">Function=AudioON&amp;Input=1<text:line-break/>or<text:line-break/>API.Function("AudioON",1,)</text:p>
      <text:p text:style-name="Text_20_body"><text:line-break/></text:p>
      <text:p text:style-name="Text_20_body">Route audio bus of source 1 to audio output D<text:line-break/></text:p>
      <text:p text:style-name="Preformatted_20_Text">Function=AudioBusON&amp;Input=1&amp;Value=D<text:line-break/>oder<text:line-break/>API.Function("AudioBusOff",2,"A")</text:p>
      <text:p text:style-name="Text_20_body"><text:line-break/></text:p>
      <text:p text:style-name="Text_20_body">Route audio bus of source 2 to audio output master<text:line-break/></text:p>
      <text:p text:style-name="Preformatted_20_Text">Function=AudioBusON&amp;Input=2&amp;Value=M</text:p>
      <text:p text:style-name="Text_20_body"><text:line-break/>
Route audio bus of source 1 <text:span text:style-name="Strong_20_Emphasis">away</text:span> from the master<text:line-break/></text:p>
      <text:p text:style-name="Preformatted_20_Text">Function=AudioBusOFF&amp;Input=1&amp;Value=Master</text:p>
      <text:p text:style-name="Text_20_body"><text:line-break/>
Route audio bus of source 3 away from the D<text:line-break/></text:p>
      <text:p text:style-name="Preformatted_20_Text">Function=AudioBusOFF&amp;Input=1&amp;Value=D</text:p>
      <text:p text:style-name="Text_20_body"><text:line-break/>
Switch off audio follow video from input 1<text:line-break/></text:p>
      <text:p text:style-name="Preformatted_20_Text">Function=AudioAutoOff&amp;Input=1</text:p>
      <text:p text:style-name="Text_20_body"><text:line-break/></text:p>
      <text:h text:style-name="Heading_20_2" text:outline-level="2"><text:bookmark-start text:name="__RefHeading___switches_off_audiobus_d_for_all_inputs_26"/><text:bookmark-start text:name="switches_off_audiobus_d_for_all_inputs"/>Switches off AudioBus D for all inputs<text:bookmark-end text:name="__RefHeading___switches_off_audiobus_d_for_all_inputs_26"/><text:bookmark-end text:name="switches_off_audiobus_d_for_all_inputs"/></text:h>
      <text:p text:style-name="Preformatted_20_Text">Dim doc As New XmlDocument()<text:s text:c="2"/><text:line-break/>doc.LoadXml(API.Xml)<text:s text:c="2"/><text:line-break/>Dim root As XmlNode = doc.DocumentElement<text:line-break/>Dim i as Integer<text:line-break/>Dim xel As XmlElement<text:line-break/>Dim node As XmlNode = root.SelectSingleNode ("/vmix/active") ‘look for node<text:line-break/>Dim inputNumber as Integer = node.InnerXml<text:s text:c="4"/><text:tab/>'shows active input<text:line-break/><text:line-break/>‘how many inputs are active<text:line-break/>Dim vmixinputs as Integer<text:s text:c="21"/>'inputs in total<text:line-break/>For Each xel In Doc.SelectNodes("vmix")<text:line-break/> vmixinputs = (xel.SelectNodes("inputs/input").Count)<text:line-break/>Next xel<text:line-break/><text:line-break/>for i = 1 to vmixinputs<text:line-break/><text:s text:c="2"/>API.Function("AudioBusOff", i, "D")<text:line-break/>Next</text:p>
      <text:p text:style-name="Text_20_body"><text:line-break/></text:p>
      <text:h text:style-name="Heading_20_2" text:outline-level="2"><text:bookmark-start text:name="__RefHeading___turns_off_all_solos_27"/><text:bookmark-start text:name="turns_off_all_solos"/>turns off all SOLOs<text:bookmark-end text:name="__RefHeading___turns_off_all_solos_27"/><text:bookmark-end text:name="turns_off_all_solos"/></text:h>
      <text:p text:style-name="Preformatted_20_Text">'switch off all solos on busses<text:line-break/>Dim busValues As String() = {"A", "B", "C", "D", "E", "F", "G"}<text:line-break/>For Each value As String In busValues<text:line-break/><text:s text:c="4"/>API.Function("BusXSoloOff", Value:=value)<text:line-break/>Next<text:line-break/><text:line-break/>'switch off all solos on inputs<text:line-break/>Dim xmlDoc As New XmlDocument()<text:line-break/>Dim i as integer<text:line-break/>xmlDoc.LoadXml(API.Xml)<text:line-break/>Dim inputNodes As XmlNodeList = xmlDoc.SelectNodes("/vmix/inputs/input")<text:line-break/>Dim inputCount As Integer = inputNodes.Count<text:line-break/>for i = 1 to inputcount<text:line-break/><text:s text:c="2"/>API.Function("SoloOff", i)<text:line-break/>Next</text:p>
      <text:p text:style-name="Text_20_body"><text:line-break/></text:p>
      <text:h text:style-name="Heading_20_2" text:outline-level="2"><text:bookmark-start text:name="__RefHeading___toggle_all_audio_outputs_28"/><text:bookmark-start text:name="toggle_all_audio_outputs"/>toggle all Audio outputs<text:bookmark-end text:name="__RefHeading___toggle_all_audio_outputs_28"/><text:bookmark-end text:name="toggle_all_audio_outputs"/></text:h>
      <text:p text:style-name="Preformatted_20_Text">'Toggles on/off all Audio Busses<text:line-break/>Dim busValues As String() = {"A", "B", "C", "D", "E", "F", "G"}<text:line-break/>For Each value As String In busValues<text:line-break/><text:s text:c="4"/>API.Function("BusXAudio", Value:=value)<text:line-break/>Next</text:p>
      <text:p text:style-name="Text_20_body"><text:line-break/></text:p>
      <text:h text:style-name="Heading_20_2" text:outline-level="2"><text:bookmark-start text:name="__RefHeading___turn_all_audio_outputs_off_not_master_29"/><text:bookmark-start text:name="turn_all_audio_outputs_off_not_master"/>turn all audio outputs off (not Master)<text:bookmark-end text:name="__RefHeading___turn_all_audio_outputs_off_not_master_29"/><text:bookmark-end text:name="turn_all_audio_outputs_off_not_master"/></text:h>
      <text:p text:style-name="Preformatted_20_Text">Dim busValues As String() = {"A", "B", "C", "D", "E", "F", "G"}<text:line-break/>For Each value As String In busValues<text:line-break/><text:s text:c="4"/>API.Function("BusXAudioOff", Value:=value)<text:line-break/>Next</text:p>
      <text:p text:style-name="Text_20_body"><text:line-break/></text:p>
      <text:h text:style-name="Heading_20_2" text:outline-level="2"><text:bookmark-start text:name="__RefHeading___turn_all_audio_outputs_on_not_master_30"/><text:bookmark-start text:name="turn_all_audio_outputs_on_not_master"/>turn all audio outputs ON (not Master)<text:bookmark-end text:name="__RefHeading___turn_all_audio_outputs_on_not_master_30"/><text:bookmark-end text:name="turn_all_audio_outputs_on_not_master"/></text:h>
      <text:p text:style-name="Preformatted_20_Text">Dim busValues As String() = {"A", "B", "C", "D", "E", "F", "G"}<text:line-break/>For Each value As String In busValues<text:line-break/><text:s text:c="4"/>API.Function("BusXAudioOn", Value:=value)<text:line-break/>Next</text:p>
      <text:p text:style-name="Text_20_body"><text:line-break/></text:p>
      <text:h text:style-name="Heading_20_2" text:outline-level="2"><text:bookmark-start text:name="__RefHeading___turn_on_off_toggle_audio_master_31"/><text:bookmark-start text:name="turn_on_off_toggle_audio_master"/>turn on, off, toggle, Audio Master<text:bookmark-end text:name="__RefHeading___turn_on_off_toggle_audio_master_31"/><text:bookmark-end text:name="turn_on_off_toggle_audio_master"/></text:h>
      <text:p text:style-name="Preformatted_20_Text">API.Function("MasterAudioOff")</text:p>
      <text:p text:style-name="Preformatted_20_Text">API.Function("MasterAudioOn")</text:p>
      <text:p text:style-name="Text_20_body">oder toggle</text:p>
      <text:p text:style-name="Preformatted_20_Text">API.Function("MasterAudio")</text:p>
      <text:h text:style-name="Heading_20_2" text:outline-level="2"><text:bookmark-start text:name="__RefHeading___gets_audio_titelname_from_a_input_musictitle_32"/><text:bookmark-start text:name="gets_audio_titelname_from_a_input_musictitle"/>gets Audio Titelname from a INPUT (Musictitle)<text:bookmark-end text:name="__RefHeading___gets_audio_titelname_from_a_input_musictitle_32"/><text:bookmark-end text:name="gets_audio_titelname_from_a_input_musictitle"/></text:h>
      <text:p text:style-name="Text_20_body">This script reads the current title of a playlist and writes it formatted into a field of a title.</text:p>
      <text:p text:style-name="Text_20_body">In this example I use the title “ Title 33- On the shelf- Peach.gtzip ” contained in vMix and write the text into the field “Headline.Text”.
My list input is Input2.
Please adapt this (title, field and list input number) for your project.</text:p>
      <text:p text:style-name="Text_20_body">I use a list of MP3 audio files. These are named as follows: <text:line-break/>
Anni Piper - Two's Company - 01 - Blues Before Sunrise.mp3 <text:line-break/>
Anni Piper - Two's Company - 02 - Live To Play.mp3 <text:line-break/>
Anni Piper - Two's Company - 03 - Man's Woman.mp3 <text:line-break/></text:p>
      <text:p text:style-name="Text_20_body">The goal is to extract a usable name from this string.</text:p>
      <text:p text:style-name="Text_20_body">The finished script looks like this:</text:p>
      <text:p text:style-name="Preformatted_20_Text">'script playing now<text:line-break/>do<text:line-break/>dim xml as string = API.XML()<text:line-break/>dim x as new system.xml.xmldocument<text:line-break/>x.loadxml(xml)<text:line-break/><text:line-break/>'gets active title from the playlist<text:line-break/>dim word as string = (x.SelectSingleNode("//input[@number=2]/@title").InnerText)<text:line-break/><text:line-break/>'removes .mp3 from the title<text:line-break/>word = word.remove(word.Length - 4)<text:line-break/><text:line-break/>' Split the string by "-"<text:line-break/>Dim parts() As String = word.Split(New Char() {"-"c}, StringSplitOptions.RemoveEmptyEntries)<text:line-break/><text:line-break/>' Trim each part to remove leading and trailing spaces<text:line-break/>For i As Integer = 0 To parts.Length - 1<text:line-break/><text:s text:c="4"/>parts(i) = parts(i).Trim()<text:line-break/>Next<text:line-break/><text:line-break/>'gets number of parts<text:line-break/>Dim number As Integer = parts.Length -1<text:line-break/><text:line-break/>'shows each part of the tile for a second<text:line-break/>for ii as integer = 1 to number<text:line-break/>API.Function("SetText",Input:="Title 33- On the shelf- Peach.gtzip",SelectedName:="Headline.Text",Value:=parts(ii))<text:line-break/>sleep(1000)<text:line-break/>next<text:line-break/>loop</text:p>
      <text:h text:style-name="Heading_20_2" text:outline-level="2"><text:bookmark-start text:name="__RefHeading___converting_an_api_xml_value_into_a_fader_volume_value_33"/><text:bookmark-start text:name="converting_an_api_xml_value_into_a_fader_volume_value"/>converting an API XML value into a fader volume value<text:bookmark-end text:name="__RefHeading___converting_an_api_xml_value_into_a_fader_volume_value_33"/><text:bookmark-end text:name="converting_an_api_xml_value_into_a_fader_volume_value"/></text:h>
      <text:p text:style-name="Text_20_body">The volume value of an input read out via API cannot be set 1:1 to a fader volume of an output, the value must be converted.</text:p>
      <text:p text:style-name="Preformatted_20_Text">' Create the XML document to parse<text:line-break/>dim x as new system.xml.xmldocument <text:line-break/><text:line-break/>' Load the API into the XML document. For a visual, see http://127.0.0.1:8088/api<text:line-break/>x.loadxml(API.XML()) <text:line-break/><text:line-break/>' gets the current value of the attributes "Volume" from the input (in this case Input1)<text:line-break/>dim xmlVolume As Double = x.SelectSingleNode("//input[@number='1']/@volume").Value<text:line-break/><text:line-break/>xmlVolume = xmlVolume / 100<text:line-break/>' Presumably this is actually Amplitude and not Volume. Amplitude is expected to be a normalised (0-1) value in the formula, which is not the case in the XML.<text:line-break/>dim faderVolume As Integer = cint((xmlVolume ^ 0.25) * 100) ' Formula: Volume = (Amplitude ^ 0.25) * 100<text:line-break/><text:line-break/>' now we set the volume of BUS A to the volume of input 1<text:line-break/>API.Function("SetBusAVolume",,Value:=faderVolume )</text:p>
      <text:h text:style-name="Heading_20_2" text:outline-level="2"><text:bookmark-start text:name="__RefHeading___audio_bus_status_of_all_inputs_34"/><text:bookmark-start text:name="audio_bus_status_of_all_inputs"/>Audio Bus Status of all INPUTS<text:bookmark-end text:name="__RefHeading___audio_bus_status_of_all_inputs_34"/><text:bookmark-end text:name="audio_bus_status_of_all_inputs"/></text:h>
      <text:p text:style-name="Text_20_body">Shows in a title which audio buses are occupied by the inputs. Title here <text:a xlink:type="simple" xlink:href="https://tvcrew.ch/wiki/lib/exe/fetch.php?media=audiochannels.gtzip" text:style-name="Internet_20_link" text:visited-style-name="Visited_20_Internet_20_Link">audiochannels.gtzip</text:a> <text:line-break/>
The output is not very elegant, the title deletes completely in between, but it shows the possibilities.<text:line-break/></text:p>
      <text:p text:style-name="Preformatted_20_Text">do while true<text:line-break/><text:line-break/>' erase contents in titel<text:line-break/>Input.Find("audiochannels.gtzip").Text("Text1.Text")=""<text:line-break/><text:line-break/>‘ how many INPUTS are active?<text:line-break/>dim doc As New XmlDocument()<text:s text:c="2"/><text:line-break/>doc.LoadXml(API.Xml)<text:s text:c="2"/><text:line-break/>dim root As XmlNode = doc.DocumentElement<text:line-break/>dim xel As XmlElement<text:line-break/>dim node As XmlNode = root.SelectSingleNode ("/vmix/active") ‘look for node<text:line-break/>Dim vmixinputs as Integer<text:s text:c="4"/>'inputs insgesamt<text:line-break/>For Each xel In Doc.SelectNodes("vmix")<text:line-break/><text:s text:c="3"/>vmixinputs = (xel.SelectNodes("inputs/input").Count)<text:line-break/>Next xel<text:line-break/><text:line-break/>' loop to read out the XML API on audio inputs<text:line-break/>Dim i as integer<text:line-break/>dim eingang as string<text:line-break/>dim text as string<text:line-break/>dim titel as string<text:line-break/>for i = 1 to vmixinputs <text:line-break/> try<text:line-break/><text:s text:c="3"/>dim xml as string = API.XML()<text:line-break/><text:s text:c="3"/>dim x as new system.xml.xmldocument<text:line-break/><text:s text:c="3"/>x.loadxml(xml)<text:line-break/><text:s text:c="3"/>eingang = (x.SelectSingleNode("/vmix/inputs/input[" &amp; cstr(i) &amp;"]/@audiobusses").InnerText)<text:line-break/><text:s text:c="3"/>titel = (x.SelectSingleNode("//input[@number="&amp; cstr(i) + "]").InnerText)<text:line-break/><text:s text:c="3"/>console.writeline(cstr(i) &amp; " " &amp; eingang)<text:line-break/><text:s text:c="3"/>text = Input.Find("audiochannels.gtzip").Text("Text1.Text")<text:line-break/><text:s text:c="3"/>eingang = eingang.padright(25," ")<text:line-break/><text:s text:c="3"/>Input.Find("audiochannels.gtzip").Text("Text1.Text")=text + Environment.NewLine + cstr(i)+ " "<text:s text:c="2"/>+<text:s text:c="2"/>eingang + "<text:s text:c="5"/>" +<text:s text:c="2"/>titel<text:line-break/> Catch ex as Exception <text:line-break/><text:s text:c="3"/>console.writeline(cstr(i)+ " does not contain Audio")<text:line-break/><text:s text:c="3"/>text = Input.Find("audiochannels.gtzip").Text("Text1.Text")<text:line-break/><text:s text:c="3"/>Input.Find("audiochannels.gtzip").Text("Text1.Text")=text + Environment.NewLine + cstr(i) + " does not contain Audio"<text:line-break/><text:s text:c="4"/>end try<text:line-break/>next<text:line-break/>sleep (200)<text:line-break/>loop</text:p>
      <text:h text:style-name="Heading_20_2" text:outline-level="2"><text:bookmark-start text:name="__RefHeading___which_audio_bus_is_online_on_a_particular_input_35"/><text:bookmark-start text:name="which_audio_bus_is_online_on_a_particular_input"/>which audio bus is online on a particular input?<text:bookmark-end text:name="__RefHeading___which_audio_bus_is_online_on_a_particular_input_35"/><text:bookmark-end text:name="which_audio_bus_is_online_on_a_particular_input"/></text:h>
      <text:p text:style-name="Preformatted_20_Text">dim audios as string<text:line-break/><text:line-break/>do while true <text:line-break/><text:line-break/>Dim xml as string = API.XML()<text:line-break/>Dim x as new system.xml.xmldocument<text:line-break/>x.load("http://localhost:8088/api")<text:line-break/>audios= (x.SelectSingleNode("//input[1]/@audiobusses").InnerText)<text:line-break/>console.writeline(eingang )<text:line-break/><text:line-break/>If audios= "M,A" <text:line-break/> 'do this<text:line-break/>Else if audios= "M,A,B"<text:line-break/> 'do that <text:line-break/>else <text:line-break/> 'do something else<text:line-break/>end if<text:line-break/><text:line-break/>loop</text:p>
      <text:h text:style-name="Heading_20_2" text:outline-level="2"><text:bookmark-start text:name="__RefHeading___sidechain_ducker_script_36"/><text:bookmark-start text:name="sidechain_ducker_script"/>Sidechain Ducker Script<text:bookmark-end text:name="__RefHeading___sidechain_ducker_script_36"/><text:bookmark-end text:name="sidechain_ducker_script"/></text:h>
      <text:p text:style-name="Text_20_body">This script “ducks” an original audio signal when, for example, the translator speaks
The script comes from a Russian programmer, there is a video about it on YouTube.
<text:a xlink:type="simple" xlink:href="https://youtu.be/amrkD2SIdrM" text:style-name="Internet_20_link" text:visited-style-name="Visited_20_Internet_20_Link">https://youtu.be/amrkD2SIdrM</text:a></text:p>
      <text:p text:style-name="Preformatted_20_Text">' ---- settings for SIDECHAIN control script ----<text:line-break/>dim translateInput as string = "Mice" 'Name of the vMix Input with the Translator<text:line-break/>dim origInput as string = "Orig PGM" 'Name of vMix Input with the original soundtrack<text:line-break/><text:line-break/>dim volumeStandart as string = "100" 'The volume of the Original Reference when the Translator is silent<text:line-break/>dim fadeTimeStandart as string = "1200" 'The length of the volume increase when the Interpreter is silent<text:line-break/><text:line-break/>dim volumeSpeaking as string = "60" 'The volume of the Original when the Translator speaks<text:line-break/>dim fadeTimeSpeaking as string = "200" 'The length of time Original is silenced when the Interpreter speaks<text:line-break/><text:line-break/>dim voicethreshold as string = "0.05" 'Interpreter response threshold, from 0 to 1 (log scale)<text:line-break/>' Corresponds to the values (not the length) on the volume slider: 0.5=50%~=-6dB, 0.1=10%~=-20dB...<text:line-break/>' The response may not work with a single signal pulse, but works well with a signal like voice or music<text:line-break/><text:line-break/>dim checkingIter as integer = 10 'The number of iterations of checking the interpreter silence before triggering<text:line-break/>dim checkingIterTime as integer = 200 ' The interval (milliseconds) between the checking iterations (recommended from 100, silent 200)<text:line-break/>' Means the length of the check that the translation is silent and can be turned on Orig. = checkingIter * checkingIterTime (millisecs)<text:line-break/>'---- end of settings----<text:line-break/><text:line-break/>dim voicemeter as string = ""<text:line-break/>dim speaking as boolean = false<text:line-break/>dim silence as boolean = false<text:line-break/>dim silencechecking as integer = 0<text:line-break/>dim muted as boolean = false<text:line-break/><text:line-break/>do while true<text:line-break/><text:line-break/>dim xml as string = API.XML()<text:line-break/><text:s text:c="3"/>dim x as new system.xml.xmldocument<text:line-break/><text:s text:c="3"/>x.loadxml(xml)<text:line-break/><text:line-break/>voicemeter = (x.SelectSingleNode("//input[@title='"&amp; translateInput &amp;"']/@meterF1").Value)<text:line-break/>if (x.SelectSingleNode("//input[@title='"&amp; translateInput &amp;"']/@meterF2").Value) &gt; voicemeter<text:line-break/>voicemeter = (x.SelectSingleNode("//input[@title='"&amp; translateInput &amp;"']/@meterF2").Value)<text:line-break/>end if<text:line-break/>muted = (x.SelectSingleNode("//input[@title='"&amp; translateInput &amp;"']/@muted").Value)<text:line-break/><text:line-break/>'API.Function("SetText",Input:="TextInput",SelectedName:="Timer.Text" ,Value:=voicemeter)<text:line-break/>'console.writeline(voicemeter)<text:line-break/><text:line-break/><text:line-break/>if voicemeter &gt; voicethreshold And voicemeter.IndexOfAny("[E]".ToCharArray) = -1 And Not muted<text:line-break/><text:line-break/><text:tab/>if silencechecking &gt;= checkingIter '&lt;&gt; 0 '!=<text:line-break/><text:line-break/><text:tab/><text:tab/>'console.writeline("Speaking")<text:line-break/><text:tab/><text:tab/>silencechecking = 0<text:line-break/><text:tab/><text:tab/>'API.Function("SetTextColour",Input:="TextInput",SelectedName:="Timer.Text",Value:="yellow")<text:line-break/><text:tab/><text:tab/>'API.Function("SetText",Input:="TextInput",SelectedName:="Timer.Text" ,Value:="Translation speaks! " + voicemeter)<text:line-break/><text:tab/><text:tab/>Input.Find(origInput).Function("SetVolumeFade", volumeSpeaking + "," + fadeTimeSpeaking)<text:line-break/><text:line-break/><text:tab/>end if<text:line-break/><text:line-break/><text:tab/>'console.writeline(silencechecking)<text:line-break/><text:line-break/>else<text:line-break/><text:line-break/><text:tab/>if silencechecking &lt; checkingIter<text:line-break/><text:tab/><text:line-break/><text:tab/><text:tab/>silencechecking += 1<text:line-break/><text:tab/><text:line-break/><text:tab/>end if<text:line-break/><text:tab/>if silencechecking = checkingIter<text:line-break/><text:tab/><text:line-break/><text:tab/><text:tab/>'console.writeline("Silence")<text:line-break/><text:tab/><text:tab/>'API.Function("SetTextColour",Input:="TextInput",SelectedName:="Timer.Text",Value:="white")<text:line-break/><text:tab/><text:tab/>'API.Function("SetText",Input:="TextInput",SelectedName:="Timer.Text" ,Value:="Translation is silent! " + voicemeter)<text:line-break/><text:tab/><text:tab/>Input.Find(origInput).Function("SetVolumeFade", volumeStandart + "," + fadeTimeStandart)<text:line-break/><text:tab/><text:tab/>silencechecking = checkingIter + 1<text:line-break/><text:tab/><text:tab/><text:line-break/><text:tab/>end if<text:line-break/><text:line-break/><text:tab/><text:line-break/><text:tab/>'console.writeline(silencechecking)<text:line-break/><text:tab/><text:line-break/>end if<text:line-break/><text:line-break/><text:line-break/>sleep(checkingIterTime)<text:line-break/><text:line-break/>Loop</text:p>
      <text:p text:style-name="Text_20_body"><text:line-break/>
<text:line-break/>
<text:line-break/></text:p>
      <text:h text:style-name="Heading_20_1" text:outline-level="1"><text:bookmark-start text:name="__RefHeading___titel_text_37"/><text:bookmark-start text:name="titel_text"/>Titel / Text<text:bookmark-end text:name="__RefHeading___titel_text_37"/><text:bookmark-end text:name="titel_text"/></text:h>
      <text:h text:style-name="Heading_20_2" text:outline-level="2"><text:bookmark-start text:name="__RefHeading___change_text_in_a_specific_field_38"/><text:bookmark-start text:name="change_text_in_a_specific_field"/>change Text in a specific field<text:bookmark-end text:name="__RefHeading___change_text_in_a_specific_field_38"/><text:bookmark-end text:name="change_text_in_a_specific_field"/></text:h>
      <text:p text:style-name="Preformatted_20_Text">Input.Find("Title 0- The Classic Blue.gtzip").Text("Headline.Text")= "Text changed"</text:p>
      <text:p text:style-name="Text_20_body">or</text:p>
      <text:p text:style-name="Preformatted_20_Text">API.Function("SetText",Input:="Title 0- The Classic Blue.gtzip",SelectedName:="Headline.Text",Value:="Text changed")</text:p>
      <text:p text:style-name="Text_20_body">or</text:p>
      <text:p text:style-name="Preformatted_20_Text">http://127.0.0.1:8088/api/?Function=SetText&amp;Input=Title 0- The Classic Blue.gtzip&amp;SelectedName=Headline.Text&amp;Value=Text changed")</text:p>
      <text:h text:style-name="Heading_20_2" text:outline-level="2"><text:bookmark-start text:name="__RefHeading___changes_the_font_colour_of_a_specific_text_field_settextcolour_39"/><text:bookmark-start text:name="changes_the_font_colour_of_a_specific_text_field_settextcolour"/>Changes the font colour of a specific text field (SetTextColour)<text:bookmark-end text:name="__RefHeading___changes_the_font_colour_of_a_specific_text_field_settextcolour_39"/><text:bookmark-end text:name="changes_the_font_colour_of_a_specific_text_field_settextcolour"/></text:h>
      <text:p text:style-name="Text_20_body">There go argb values or valid names for a colour (red, blue, black, transparent etc.)
argb values and names can be found here<text:line-break/>
<text:a xlink:type="simple" xlink:href="https://www.w3schools.com/colors/colors_names.asp" text:style-name="Internet_20_link" text:visited-style-name="Visited_20_Internet_20_Link">https://www.w3schools.com/colors/colors_names.asp</text:a><text:line-break/></text:p>
      <text:p text:style-name="Text_20_body"><text:span text:style-name="">ATTENTION: if you send the command via HTTP API, replace the # character with %23.<text:line-break/>
Example: #FF0000 becomes %23FF0000\\</text:span></text:p>
      <text:p text:style-name="Text_20_body">You can use HEX rgba values for one color<text:line-break/>
SAMPLE: rgba(red, green, blue, alpha)<text:line-break/></text:p>
      <text:p text:style-name="Text_20_body">#FF0000 for red 100% visible<text:line-break/>
#FF00007F for red 50% transparent, 00 = transparent, FF = 100% visible<text:line-break/></text:p>
      <text:p text:style-name="Text_20_body">ATTENTION: vmix uses colour for this command, not color<text:line-break/>
<text:line-break/></text:p>
      <text:p text:style-name="Preformatted_20_Text">API.Function("SetTextColour",Input:="whoisonair.gtzip",SelectedName:="hg21.Text",Value:="transparent")</text:p>
      <text:p text:style-name="Text_20_body"><text:line-break/></text:p>
      <text:h text:style-name="Heading_20_2" text:outline-level="2"><text:bookmark-start text:name="__RefHeading___changes_the_font_colour_of_a_specific_text_field_depending_on_a_numerical_value_settextcolour_40"/><text:bookmark-start text:name="changes_the_font_colour_of_a_specific_text_field_depending_on_a_numerical_value_settextcolour"/>Changes the font colour of a specific text field depending on a numerical value (SetTextColour)<text:bookmark-end text:name="__RefHeading___changes_the_font_colour_of_a_specific_text_field_depending_on_a_numerical_value_settextcolour_40"/><text:bookmark-end text:name="changes_the_font_colour_of_a_specific_text_field_depending_on_a_numerical_value_settextcolour"/></text:h>
      <text:p text:style-name="Text_20_body"><text:span text:style-name="">ATTENTION: if you send the command via HTTP API, replace the # character with %23.<text:line-break/>
Example: #FF0000 becomes %23FF0000\\</text:span></text:p>
      <text:p text:style-name="Text_20_body">You can use HEX rgba values for one color<text:line-break/>
SAMPLE: rgba(red, green, blue, alpha)<text:line-break/></text:p>
      <text:p text:style-name="Text_20_body">#FF0000 for red 100% visible<text:line-break/>
#FF00007F for red 50% transparent, 00 = transparent, FF = 100% visible<text:line-break/></text:p>
      <text:p text:style-name="Text_20_body">If a text field displays a certain value, the text colour is changed with this script. This can be the text colour of the text field that displays the value or a different one.<text:line-break/>
The script example uses the title ‘Title 0- The Classic Blue.gtzip’ contained in vMix. Change the title name and the field from which you want to get the numerical value and the field from which you want to change the colour.<text:line-break/></text:p>
      <text:p text:style-name="Preformatted_20_Text">dim textvalue as string<text:line-break/>dim numericvalue as integer<text:line-break/><text:line-break/>Do While True<text:line-break/><text:s text:c="4"/>' get text from title<text:line-break/><text:s text:c="4"/>textvalue = Input.Find("Title 0- The Classic Blue.gtzip").Text("Headline.Text")<text:line-break/><text:line-break/><text:s text:c="4"/>' errorhandling, if in the textfield is a non numeric value<text:line-break/><text:s text:c="4"/>Try<text:line-break/><text:s text:c="8"/>numericvalue = CInt(textvalue) 'convert the string to a number<text:line-break/><text:s text:c="4"/>Catch ex As Exception<text:line-break/><text:s text:c="8"/>Console.WriteLine("Error: " &amp; ex.Message)<text:line-break/><text:s text:c="8"/>' errorhandling, sets numericvalue to a save value<text:line-break/><text:s text:c="8"/>numericvalue = -1<text:line-break/><text:s text:c="4"/>End Try<text:line-break/><text:line-break/><text:s text:c="4"/>' depending on a value, it changes the color of the text<text:line-break/><text:s text:c="4"/>' you can use any logical funktion like:<text:line-break/><text:s text:c="4"/>' If numericvalue &lt; 10 Then<text:line-break/><text:s text:c="4"/>' If numericvalue &gt; 10 Then<text:line-break/><text:s text:c="4"/>' If numericvalue &lt; 100 Or numericvalue &gt; 200 Then (all from 100 to 199)<text:line-break/><text:s text:c="4"/>' If numericvalue Mod 2 = 0 Then<text:s text:c="2"/>(only even number)<text:line-break/><text:s text:c="4"/>' If numericvalue Mod 10 = 0 Then (only 10,20,30....)<text:line-break/><text:s text:c="4"/>' etc....<text:line-break/><text:s text:c="4"/><text:line-break/><text:s text:c="4"/>If numericvalue = 10 Then<text:line-break/><text:s text:c="8"/>API.Function("SetTextColour", Input:="Title 0- The Classic Blue.gtzip", Value:="#FF0000", SelectedName:="Description.Text")<text:line-break/><text:s text:c="4"/>ElseIf numericvalue = 20 Then<text:line-break/><text:s text:c="8"/>API.Function("SetTextColour", Input:="Title 0- The Classic Blue.gtzip", Value:="#FFFF00", SelectedName:="Description.Text")<text:line-break/><text:s text:c="4"/>ElseIf numericvalue = 30 Then<text:line-break/><text:s text:c="8"/>API.Function("SetTextColour", Input:="Title 0- The Classic Blue.gtzip", Value:="#FFFFFF", SelectedName:="Description.Text")<text:line-break/><text:s text:c="4"/>End If<text:line-break/><text:line-break/><text:s text:c="4"/>' wait a little bit, that the script does not uses all of your cheap computers power :-)<text:line-break/><text:s text:c="4"/>Sleep(500)<text:line-break/>Loop</text:p>
      <text:p text:style-name="Text_20_body"><text:line-break/></text:p>
      <text:h text:style-name="Heading_20_2" text:outline-level="2"><text:bookmark-start text:name="__RefHeading___changes_shape_color_of_a_specific_shape_e.g._a_circle_or_a_rectangle_setcolor_41"/><text:bookmark-start text:name="changes_shape_color_of_a_specific_shape_e.g._a_circle_or_a_rectangle_setcolor"/>Changes shape color of a specific shape, e.g. a circle or a rectangle (Setcolor)<text:bookmark-end text:name="__RefHeading___changes_shape_color_of_a_specific_shape_e.g._a_circle_or_a_rectangle_setcolor_41"/><text:bookmark-end text:name="changes_shape_color_of_a_specific_shape_e.g._a_circle_or_a_rectangle_setcolor"/></text:h>
      <text:p text:style-name="Text_20_body">Changes shape color of a specific shape, e.g. a circle or a rectangle) (Setcolor)</text:p>
      <text:p text:style-name="Text_20_body"><text:span text:style-name="">ATTENTION: if you send the command via HTTP API, replace the # character with %23.<text:line-break/>
Example: #FF0000 becomes %23FF0000\\</text:span></text:p>
      <text:p text:style-name="Text_20_body">You can use argb values for one color<text:line-break/>
SAMPLE: rgba(red, green, blue, alpha)<text:line-break/></text:p>
      <text:p text:style-name="Text_20_body">#FF0000 for red 100% transparent<text:line-break/>
#FF0000FF for red 0% transparent<text:line-break/></text:p>
      <text:p text:style-name="Text_20_body"><draw:frame draw:style-name="media" draw:name="4" text:anchor-type="as-char" draw:z-index="4" svg:width="15.875cm" svg:height="6.0060416666667cm"><draw:image xlink:href="Pictures/a1cf595dababa6d185ef12a2c68726ff.jpg" xlink:type="simple" xlink:show="embed" xlink:actuate="onLoad"/></draw:frame>
<text:line-break/>
HEX Values here→ <text:a xlink:type="simple" xlink:href="https://www.w3schools.com/colors/colors_hexadecimal.asp" text:style-name="Internet_20_link" text:visited-style-name="Visited_20_Internet_20_Link">https://www.w3schools.com/colors/colors_hexadecimal.asp</text:a><text:line-break/></text:p>
      <text:p text:style-name="Preformatted_20_Text">API.Function("SetColor",Input:="multiviewer_rotlicht.gtzip",SelectedName:= "1.Fill.Color",Value:="#FFFF0000")</text:p>
      <text:p text:style-name="Text_20_body">via HTTP API</text:p>
      <text:p text:style-name="Preformatted_20_Text">http://127.0.0.1:8088/api/?Function=SetColor&amp;Input=clocks.gtzip&amp;SelectedName=background.Fill.Color&amp;Value=%23FFFF00</text:p>
      <text:p text:style-name="Text_20_body"><text:line-break/></text:p>
      <text:h text:style-name="Heading_20_2" text:outline-level="2"><text:bookmark-start text:name="__RefHeading___fetches_the_color_of_a_shape_from_a_gttitle_and_then_performs_an_action_based_on_the_color_42"/><text:bookmark-start text:name="fetches_the_color_of_a_shape_from_a_gttitle_and_then_performs_an_action_based_on_the_color"/>Fetches the color of a shape from a GTtitle and then performs an action based on the color<text:bookmark-end text:name="__RefHeading___fetches_the_color_of_a_shape_from_a_gttitle_and_then_performs_an_action_based_on_the_color_42"/><text:bookmark-end text:name="fetches_the_color_of_a_shape_from_a_gttitle_and_then_performs_an_action_based_on_the_color"/></text:h>
      <text:p text:style-name="Text_20_body">This is a script that shows how to read the color of a shape from a title and then perform an action based on the color. The script must be started and runs in the background as a loop.
the title used in the example can be downloaded <text:a xlink:type="simple" xlink:href="https://tvcrew.ch/wiki/lib/exe/fetch.php?media=textshape.gtzip" text:style-name="Internet_20_link" text:visited-style-name="Visited_20_Internet_20_Link">here</text:a>.<text:line-break/>
<draw:frame draw:style-name="media" draw:name="5" text:anchor-type="as-char" draw:z-index="5" svg:width="15.875cm" svg:height="9.3265625cm"><draw:image xlink:href="Pictures/38c24393461af384d22e2a7d9dd2e59f.jpg" xlink:type="simple" xlink:show="embed" xlink:actuate="onLoad"/></draw:frame><text:line-break/></text:p>
      <text:p text:style-name="Text_20_body">gets the color value of a shape in a gtzip-title:<text:line-break/>
<draw:frame draw:style-name="media" draw:name="6" text:anchor-type="as-char" draw:z-index="6" svg:width="7.9375cm" style:rel-width="100%" svg:height="3.65125cm" style:rel-height="scale"><draw:image xlink:href="Pictures/19a5de5fdd7caff7e96eb745c2e68aaa.jpg" xlink:type="simple" xlink:show="embed" xlink:actuate="onLoad"/></draw:frame><text:line-break/>
and writes the value in the Text.Text field<text:line-break/>
<draw:frame draw:style-name="media" draw:name="7" text:anchor-type="as-char" draw:z-index="7" svg:width="7.9375cm" style:rel-width="100%" svg:height="3.3734375cm" style:rel-height="scale"><draw:image xlink:href="Pictures/3bd7efac9cecafa37b85bbe99206dd0e.jpg" xlink:type="simple" xlink:show="embed" xlink:actuate="onLoad"/></draw:frame><text:line-break/></text:p>
      <text:p text:style-name="Preformatted_20_Text">do while true<text:s text:c="2"/>'loop indefinite<text:line-break/><text:line-break/>'load the XML data from vMix<text:line-break/>dim xml as string = API.XML()<text:line-break/>dim x as new system.xml.xmldocument<text:line-break/>x.loadxml(xml)<text:line-break/><text:line-break/>' define title and text field for searching color<text:line-break/>Dim TITLE As String = "textshape.gtzip"<text:line-break/>Dim SHAPE As String = "Shape.Fill.Color"<text:line-break/>Dim TEXTFIELD as string ="Text.Text"<text:line-break/><text:line-break/>'<text:s text:c="2"/>XPath to locate color element and input element<text:line-break/>Dim xpath As String = "//input[@title='" &amp; TITLE &amp; "' and color[@name='" &amp; SHAPE &amp; "']]/color[@name='Shape.Fill.Color']"<text:line-break/><text:line-break/>' select color element using the XPath<text:line-break/>Dim colorNode As System.Xml.XmlNode = x.SelectSingleNode(xpath)<text:line-break/><text:line-break/>' get color value from shape<text:line-break/>Dim colorValue As String = colorNode.InnerText<text:line-break/><text:line-break/>'output color value to textfield in sample gtzipTitle<text:line-break/>'API.Function("SetText",Input:=TITLE,SelectedName:=TEXTFIELD,Value:=colorValue )<text:line-break/><text:line-break/><text:line-break/>if colorValue = "#FFFFFF" then 'white<text:line-break/>'do something<text:line-break/>API.Function("SetText",Input:=TITLE,SelectedName:=TEXTFIELD,Value:="WHITE" )<text:line-break/>else<text:line-break/>'do something other<text:line-break/>API.Function("SetText",Input:=TITLE,SelectedName:=TEXTFIELD,Value:="NOT WHITE" )<text:line-break/>end if<text:line-break/>sleep(1000) 'waits 1 second to loop<text:line-break/>loop </text:p>
      <text:h text:style-name="Heading_20_2" text:outline-level="2"><text:bookmark-start text:name="__RefHeading___increase_or_decrease_a_numerical_value_in_a_textfield_at_the_touch_of_a_button_43"/><text:bookmark-start text:name="increase_or_decrease_a_numerical_value_in_a_textfield_at_the_touch_of_a_button"/>Increase or decrease a numerical value in a textfield at the touch of a button<text:bookmark-end text:name="__RefHeading___increase_or_decrease_a_numerical_value_in_a_textfield_at_the_touch_of_a_button_43"/><text:bookmark-end text:name="increase_or_decrease_a_numerical_value_in_a_textfield_at_the_touch_of_a_button"/></text:h>
      <text:p text:style-name="Text_20_body">Add+=1<text:line-break/>
Substract -=1<text:line-break/>
Assign the script to a button.<text:line-break/></text:p>
      <text:p text:style-name="Preformatted_20_Text">Input.Find("Title 0- The Classic Blue.gtzip").Text("Headline.Text")= "+=1"</text:p>
      <text:p text:style-name="Text_20_body">or</text:p>
      <text:p text:style-name="Preformatted_20_Text">API.Function("SetText",Input:="Title 0- The Classic Blue.gtzip",SelectedName:=" Headline.Text ",Value:="+=1")</text:p>
      <text:p text:style-name="Text_20_body">But also works directly in shortcuts<text:line-break/>
<draw:frame draw:style-name="media" draw:name="8" text:anchor-type="as-char" draw:z-index="8" svg:width="15.875cm" svg:height="17.145cm"><draw:image xlink:href="Pictures/e6af88d40b3e5b252f54ddc77c9fc454.png" xlink:type="simple" xlink:show="embed" xlink:actuate="onLoad"/></draw:frame>
<text:line-break/>
<text:line-break/></text:p>
      <text:h text:style-name="Heading_20_2" text:outline-level="2"><text:bookmark-start text:name="__RefHeading___titel_text_via_browser_44"/><text:bookmark-start text:name="titel_text_via_browser"/>Titel / Text via browser<text:bookmark-end text:name="__RefHeading___titel_text_via_browser_44"/><text:bookmark-end text:name="titel_text_via_browser"/></text:h>
      <text:p text:style-name="Text_20_body">The following is used as the IP address:<text:line-break/>
<text:span text:style-name="Strong_20_Emphasis">-</text:span>127.0.0.1 if the browser is running on the same computer as vMix.<text:line-break/>
<text:span text:style-name="Strong_20_Emphasis">-</text:span>the IP of the other vMix computer, in the same network<text:line-break/></text:p>
      <text:p text:style-name="Text_20_body">Changes a (Logo, Foto etc.) <text:line-break/></text:p>
      <text:p text:style-name="Preformatted_20_Text">http://127.0.0.1:8088/API/?Function=SetImage&amp;Input=Titel.gtzip"&amp;SelectedName=LOGO.Source&amp;Value=C:\VMIX\ch.png</text:p>
      <text:p text:style-name="Text_20_body"><text:line-break/></text:p>
      <text:p text:style-name="Text_20_body">Sets an image (logo, photo, etc.) to invisible (visible = SetImageVisibleOn)</text:p>
      <text:p text:style-name="Preformatted_20_Text">http://127.0.0.1:8088/API/?Function=SetImage&amp;Input=Titel.gtzip&amp;Image=LOGO.Source&amp;Value=C:\VMIX\ch.png</text:p>
      <text:p text:style-name="Text_20_body"><text:line-break/></text:p>
      <text:p text:style-name="Text_20_body">Changes text in a specific field via browser<text:line-break/></text:p>
      <text:p text:style-name="Preformatted_20_Text">http://127.0.0.1:8088/api/?Function=SetText&amp;Input=Title 0- The Classic Blue.gtzip&amp;SelectedName=Headline.Text&amp;Value=Text geändert</text:p>
      <text:p text:style-name="Text_20_body"><text:line-break/></text:p>
      <text:p text:style-name="Text_20_body">Changes text colour in a specific field via browser<text:line-break/></text:p>
      <text:p text:style-name="Preformatted_20_Text">http://192.168.1.55:8088/api/?Function=SetTextColour&amp;Input=Title 0- The Classic Blue.gtzip&amp;SelectedName=Headline.Text&amp;Value=red</text:p>
      <text:p text:style-name="Text_20_body"><text:line-break/>
<text:line-break/>
<text:line-break/></text:p>
      <text:h text:style-name="Heading_20_2" text:outline-level="2"><text:bookmark-start text:name="__RefHeading___more_complex_example_changes_title_texts_depending_on_which_input_is_active_45"/><text:bookmark-start text:name="more_complex_example_changes_title_texts_depending_on_which_input_is_active"/>more complex example, changes title texts depending on which input is active<text:bookmark-end text:name="__RefHeading___more_complex_example_changes_title_texts_depending_on_which_input_is_active_45"/><text:bookmark-end text:name="more_complex_example_changes_title_texts_depending_on_which_input_is_active"/></text:h>
      <text:p text:style-name="Text_20_body">in which first the active input number is determined, then an action is carried out based on the input number. It runs as a loop, i.e. as long as someone starts the script and does not stop it again.<text:line-break/>
The code can also be programmed more effectively. But this is then not so clear.<text:line-break/></text:p>
      <text:p text:style-name="Preformatted_20_Text">do while true<text:line-break/><text:line-break/>Dim doc As New XmlDocument()<text:s text:c="2"/><text:line-break/>doc.LoadXml(API.Xml)<text:s text:c="2"/><text:line-break/>Dim root As XmlNode = doc.DocumentElement<text:line-break/><text:line-break/>Dim node As XmlNode = root.SelectSingleNode("/vmix/active")<text:line-break/>Dim inputNumber as Integer = node.InnerXml<text:line-break/><text:line-break/>If inputNumber = 2 Then<text:s text:c="2"/><text:line-break/>Input.Find("whoisonair.gtzip").Text("Text11.Text") = "caller1 onair OUT1" <text:line-break/>API.Function("SetTextColour",Input:="whoisonair.gtzip",SelectedName:="hg11.Text",Value:="red")<text:line-break/>Input.Find("whoisonair.gtzip").Text("Text21.Text") = " " <text:line-break/>Input.Find("whoisonair.gtzip").Text("Text31.Text") = " " <text:line-break/>Input.Find("whoisonair.gtzip").Text("Text41.Text") = " " <text:line-break/>Input.Find("whoisonair.gtzip").Text("Text51.Text") = " " <text:line-break/>Input.Find("whoisonair.gtzip").Text("Text61.Text") = " " <text:line-break/>Input.Find("whoisonair.gtzip").Text("Text71.Text") = " "<text:line-break/>Input.Find("whoisonair.gtzip").Text("Text71.Text") = " "<text:line-break/>API.Function("SetTextColour",Input:="whoisonair.gtzip",SelectedName:="hg21.Text",Value:="transparent")<text:line-break/>API.Function("SetTextColour",Input:="whoisonair.gtzip",SelectedName:="hg31.Text",Value:="transparent")<text:line-break/>API.Function("SetTextColour",Input:="whoisonair.gtzip",SelectedName:="hg41.Text",Value:="transparent")<text:line-break/>End If<text:line-break/><text:line-break/>If inputNumber = 3 Then<text:s text:c="2"/><text:line-break/>Input.Find("whoisonair.gtzip").Text("Text21.Text") = "caller2 onair OUT1" <text:line-break/>API.Function("SetTextColour",Input:="whoisonair.gtzip",SelectedName:="hg21.Text",Value:="red")<text:line-break/>Input.Find("whoisonair.gtzip").Text("Text11.Text") = " " <text:line-break/>Input.Find("whoisonair.gtzip").Text("Text31.Text") = " " <text:line-break/>Input.Find("whoisonair.gtzip").Text("Text41.Text") = " " <text:line-break/>API.Function("SetTextColour",Input:="whoisonair.gtzip",SelectedName:="hg11.Text",Value:="transparent")<text:line-break/>API.Function("SetTextColour",Input:="whoisonair.gtzip",SelectedName:="hg31.Text",Value:="transparent")<text:line-break/>API.Function("SetTextColour",Input:="whoisonair.gtzip",SelectedName:="hg41.Text",Value:="transparent")<text:line-break/>End If<text:line-break/><text:line-break/>If inputNumber = 4 Then<text:s text:c="2"/><text:line-break/>Input.Find("whoisonair.gtzip").Text("Text31.Text") = "caller3 onair OUT1" <text:line-break/>API.Function("SetTextColour",Input:="whoisonair.gtzip",SelectedName:="hg31.Text",Value:="red")<text:line-break/>Input.Find("whoisonair.gtzip").Text("Text11.Text") = " " <text:line-break/>Input.Find("whoisonair.gtzip").Text("Text21.Text") = " " <text:line-break/>Input.Find("whoisonair.gtzip").Text("Text41.Text") = " " <text:line-break/>API.Function("SetTextColour",Input:="whoisonair.gtzip",SelectedName:="hg11.Text",Value:="transparent")<text:line-break/>API.Function("SetTextColour",Input:="whoisonair.gtzip",SelectedName:="hg21.Text",Value:="transparent")<text:line-break/>API.Function("SetTextColour",Input:="whoisonair.gtzip",SelectedName:="hg41.Text",Value:="transparent")<text:line-break/>End If<text:line-break/><text:line-break/>If inputNumber = 5 Then<text:s text:c="2"/><text:line-break/>Input.Find("whoisonair.gtzip").Text("Text41.Text") = "caller4 onair OUT1" <text:line-break/>API.Function("SetTextColour",Input:="whoisonair.gtzip",SelectedName:="hg41.Text",Value:="red")<text:line-break/>Input.Find("whoisonair.gtzip").Text("Text11.Text") = " " <text:line-break/>Input.Find("whoisonair.gtzip").Text("Text21.Text") = " " <text:line-break/>Input.Find("whoisonair.gtzip").Text("Text31.Text") = " " <text:line-break/>API.Function("SetTextColour",Input:="whoisonair.gtzip",SelectedName:="hg11.Text",Value:="transparent")<text:line-break/>API.Function("SetTextColour",Input:="whoisonair.gtzip",SelectedName:="hg21.Text",Value:="transparent")<text:line-break/>API.Function("SetTextColour",Input:="whoisonair.gtzip",SelectedName:="hg31.Text",Value:="transparent")<text:line-break/>End If<text:line-break/>sleep (200)<text:line-break/>loop</text:p>
      <text:p text:style-name="Text_20_body"><text:line-break/></text:p>
      <text:h text:style-name="Heading_20_2" text:outline-level="2"><text:bookmark-start text:name="__RefHeading___changes_formatting_of_a_clock_text_for_another_timezone_46"/><text:bookmark-start text:name="changes_formatting_of_a_clock_text_for_another_timezone"/>changes formatting of a clock text for another timezone<text:bookmark-end text:name="__RefHeading___changes_formatting_of_a_clock_text_for_another_timezone_46"/><text:bookmark-end text:name="changes_formatting_of_a_clock_text_for_another_timezone"/></text:h>
      <text:p text:style-name="Text_20_body">The number in the variable AddHours(3), determines the other time zone from that of the running computer on which the script is running. The title is called uhr.gtzip, it is written in the first field of the title (changeable with the index number)<text:line-break/></text:p>
      <text:p text:style-name="Preformatted_20_Text">do while true<text:line-break/>Dim d1 As DateTime = DateTime.Now.AddHours(3)<text:line-break/>API.Function("SetText",Input:="uhr",SelectedIndex:="0" ,Value:=d1.ToString("dd/MM/yy H:mm:ss")) <text:line-break/>sleep(200)<text:line-break/>loop</text:p>
      <text:h text:style-name="Heading_20_2" text:outline-level="2"><text:bookmark-start text:name="__RefHeading___fetches_filename_incl._path_of_a_logo_from_a_title_47"/><text:bookmark-start text:name="fetches_filename_incl._path_of_a_logo_from_a_title"/>Fetches filename (incl. path) of a logo from a title)<text:bookmark-end text:name="__RefHeading___fetches_filename_incl._path_of_a_logo_from_a_title_47"/><text:bookmark-end text:name="fetches_filename_incl._path_of_a_logo_from_a_title"/></text:h>
      <text:p text:style-name="Text_20_body">In diesem Beispiel hat es im Titel in dem Eingang 5, 2 Logos.
In this example, in the title of Input5 it has 2 logos.<text:line-break/></text:p>
      <text:p text:style-name="Text_20_body">The result is 2 strings as follows:<text:line-break/>
C:\vMix\4ball\Futsal/Logos\SUI.png<text:line-break/>
C:\VMIX\4ball\Futsal/Logos\SVN.png<text:line-break/></text:p>
      <text:p text:style-name="Preformatted_20_Text">dim logo1 as string = ""<text:line-break/>dim logo2 as string = ""<text:line-break/><text:line-break/><text:s text:c="3"/>dim xml as string = API.XML()<text:line-break/><text:s text:c="3"/>dim x as new system.xml.xmldocument<text:line-break/><text:s text:c="3"/>x.loadxml(xml)<text:line-break/><text:line-break/>logo1 = (x.SelectSingleNode("//input[@number=5]/image[1]").InnerText)<text:line-break/>logo2 = (x.SelectSingleNode("//input[@number=5]/image[2]").InnerText)<text:line-break/><text:line-break/>' console.writeline section is only for test purpose<text:line-break/>console.writeline(logo1)<text:line-break/>console.writeline(logo2)</text:p>
      <text:p text:style-name="Text_20_body"><text:line-break/>
<text:line-break/></text:p>
      <text:h text:style-name="Heading_20_1" text:outline-level="1"><text:bookmark-start text:name="__RefHeading___miscellaneous_48"/><text:bookmark-start text:name="miscellaneous"/>Miscellaneous<text:bookmark-end text:name="__RefHeading___miscellaneous_48"/><text:bookmark-end text:name="miscellaneous"/></text:h>
      <text:h text:style-name="Heading_20_2" text:outline-level="2"><text:bookmark-start text:name="__RefHeading___waits_1_second_49"/><text:bookmark-start text:name="waits_1_second"/>waits 1 second<text:bookmark-end text:name="__RefHeading___waits_1_second_49"/><text:bookmark-end text:name="waits_1_second"/></text:h>
      <text:p text:style-name="Preformatted_20_Text">sleep(1000)</text:p>
      <text:p text:style-name="Text_20_body"><text:line-break/></text:p>
      <text:h text:style-name="Heading_20_2" text:outline-level="2"><text:bookmark-start text:name="__RefHeading___gets_the_name_of_a_vmix_caller_from_input_1_50"/><text:bookmark-start text:name="gets_the_name_of_a_vmix_caller_from_input_1"/>gets the name of a vMix Caller from Input 1<text:bookmark-end text:name="__RefHeading___gets_the_name_of_a_vmix_caller_from_input_1_50"/><text:bookmark-end text:name="gets_the_name_of_a_vmix_caller_from_input_1"/></text:h>
      <text:p text:style-name="Preformatted_20_Text">do while true<text:line-break/>dim xml as string = API.XML()<text:line-break/>dim x as new system.xml.xmldocument<text:line-break/>x.loadxml(xml)<text:line-break/>dim word as string = (x.SelectSingleNode("//input[@number=1]").InnerText)<text:line-break/>console.writeline(word) 'or API to send to title<text:line-break/>sleep(500)<text:line-break/>loop</text:p>
      <text:h text:style-name="Heading_20_2" text:outline-level="2"><text:bookmark-start text:name="__RefHeading___fetches_the_names_and_numbers_of_all_vmix_callers_and_saves_them_to_a_file_4k_version_with_4_callers_51"/><text:bookmark-start text:name="fetches_the_names_and_numbers_of_all_vmix_callers_and_saves_them_to_a_file_4k_version_with_4_callers"/>Fetches the names and numbers of all vMix callers and saves them to a file (4K version with 4 callers)<text:bookmark-end text:name="__RefHeading___fetches_the_names_and_numbers_of_all_vmix_callers_and_saves_them_to_a_file_4k_version_with_4_callers_51"/><text:bookmark-end text:name="fetches_the_names_and_numbers_of_all_vmix_callers_and_saves_them_to_a_file_4k_version_with_4_callers"/></text:h>
      <text:p text:style-name="Preformatted_20_Text"> 'Fill in complete path to folder, end with \<text:line-break/>dim FILEPATH as string = "C:\User\Example\Folder\"<text:line-break/>dim FILENAME as string = "Caller_Log.txt"<text:line-break/><text:line-break/>' Leave the rest untouched<text:line-break/><text:line-break/>dim FILE as string = FILEPATH &amp; FILENAME<text:line-break/><text:line-break/>dim callers() as string = {"caller1","caller2","caller3","caller4"}<text:line-break/>dim nodes() as string = {"//input[@number=1]", "//input[@number=2]", "//input[@number=3]", "//input[@number=4]"}<text:line-break/><text:line-break/>dim i as integer = 0<text:line-break/><text:line-break/>do while true<text:line-break/><text:tab/>dim xml as string = API.XML()<text:line-break/><text:tab/>dim x as new system.xml.xmldocument<text:line-break/><text:tab/>x.loadxml(xml)<text:line-break/><text:tab/>do while i &lt; 4<text:line-break/><text:tab/><text:tab/>dim node as string = nodes(i)<text:line-break/><text:tab/><text:tab/>dim caller as string = callers(i)<text:line-break/><text:tab/><text:tab/>dim name as string = (x.SelectSingleNode(node)).InnerText<text:line-break/><text:tab/><text:tab/>If name &lt;&gt; caller:<text:line-break/><text:tab/><text:tab/><text:tab/>Dim callerid As string = (i+1).ToString()<text:line-break/><text:tab/><text:tab/><text:tab/>Dim timeStamp As DateTime = DateTime.Now<text:line-break/><text:s text:c="4"/><text:tab/><text:tab/>Dim callertxt as string = "- New caller at ID" &amp; " " &amp; callerid &amp; " - "&amp; name<text:line-break/><text:s text:c="4"/><text:tab/><text:tab/>Dim writenew as string = timestamp &amp; " " &amp; callertxt<text:line-break/><text:tab/><text:tab/><text:tab/>System.IO.File.AppendAllText(FILE, writenew + Environment.NewLine)<text:line-break/><text:tab/><text:tab/><text:tab/>Console.writeline(writenew)<text:line-break/><text:tab/><text:tab/><text:tab/>callers(i) = name<text:line-break/><text:tab/><text:tab/>End If<text:line-break/><text:tab/>i = i+1<text:line-break/><text:tab/>loop<text:line-break/><text:tab/><text:line-break/>i = 0<text:line-break/>sleep(1000)<text:line-break/>loop</text:p>
      <text:h text:style-name="Heading_20_2" text:outline-level="2"><text:bookmark-start text:name="__RefHeading___is_the_recording_running_52"/><text:bookmark-start text:name="is_the_recording_running"/>is the recording running?<text:bookmark-end text:name="__RefHeading___is_the_recording_running_52"/><text:bookmark-end text:name="is_the_recording_running"/></text:h>
      <text:p text:style-name="Text_20_body">Query recording status via API and write the value in a Title Input as display. A sample title from the GT Library is selected as the title. <text:span text:style-name="Strong_20_Emphasis">Title 0- The Classic Blue.gtzip</text:span><text:line-break/>
<draw:frame draw:style-name="media" draw:name="9" text:anchor-type="as-char" draw:z-index="9" svg:width="7.9375cm" style:rel-width="100%" svg:height="8.7841666666667cm" style:rel-height="scale"><draw:image xlink:href="Pictures/ceb34f341c1665b26381684ed1646791.png" xlink:type="simple" xlink:show="embed" xlink:actuate="onLoad"/></draw:frame><text:line-break/></text:p>
      <text:p text:style-name="Preformatted_20_Text">dim isrecording as string = ""<text:line-break/><text:line-break/>' do while true/loop, checks continuously until the script is stopped<text:line-break/>do while true<text:line-break/><text:line-break/><text:s text:c="3"/>dim xml as string = API.XML()<text:line-break/><text:s text:c="3"/>dim x as new system.xml.xmldocument<text:line-break/><text:s text:c="3"/>x.loadxml(xml)<text:line-break/><text:line-break/>' are we recording?<text:line-break/><text:s text:c="3"/>isrecording = (x.SelectSingleNode("/vmix/recording").InnerText)<text:line-break/><text:s text:c="2"/><text:line-break/>' write the result in a title and change the color accordingly<text:line-break/>if isrecording<text:s text:c="2"/>= true<text:line-break/><text:s text:c="2"/>API.Function("SetText",Input:="Title 0- The Classic Blue.gtzip",SelectedName:="Headline.Text",Value:="AUFZEICHNUNG LÄUFT")<text:line-break/><text:s text:c="2"/>API.Function("SetTextColour",Input:="Title 0- The Classic Blue.gtzip",SelectedName:="Headline.Text",Value:="red")<text:line-break/>else<text:line-break/><text:s text:c="2"/>API.Function("SetText",Input:="Title 0- The Classic Blue.gtzip",SelectedName:="Headline.Text",Value:="AUFZEICHNUNG STOP")<text:line-break/><text:s text:c="2"/>API.Function("SetTextColour",Input:="Title 0- The Classic Blue.gtzip",SelectedName:="Headline.Text",Value:="green")<text:line-break/>end if<text:line-break/><text:line-break/>sleep(500)<text:line-break/>loop</text:p>
      <text:h text:style-name="Heading_20_2" text:outline-level="2"><text:bookmark-start text:name="__RefHeading___counts_together_2_numbers_from_2_text_fields_and_shows_the_result_in_a_3rd_text_field_53"/><text:bookmark-start text:name="counts_together_2_numbers_from_2_text_fields_and_shows_the_result_in_a_3rd_text_field"/>counts together 2 numbers from 2 text fields and shows the result in a 3rd text field<text:bookmark-end text:name="__RefHeading___counts_together_2_numbers_from_2_text_fields_and_shows_the_result_in_a_3rd_text_field_53"/><text:bookmark-end text:name="counts_together_2_numbers_from_2_text_fields_and_shows_the_result_in_a_3rd_text_field"/></text:h>
      <text:p text:style-name="Preformatted_20_Text">Dim one as integer = Convert.toInt32(Input.Find("Tally.gtzip").Text("One.Text"))<text:line-break/>Dim Two as integer = Convert.toInt32(Input.Find("Tally.gtzip").Text("Two.Text"))<text:line-break/><text:line-break/>API.Function("SetText",Input:="Tally.gtzip",SelectedName:="Total.Text",Value:=(One + Two).tostring)</text:p>
      <text:h text:style-name="Heading_20_2" text:outline-level="2"><text:bookmark-start text:name="__RefHeading___writes_a_timestamp_to_a_text_file_54"/><text:bookmark-start text:name="writes_a_timestamp_to_a_text_file"/>writes a timestamp to a text file<text:bookmark-end text:name="__RefHeading___writes_a_timestamp_to_a_text_file_54"/><text:bookmark-end text:name="writes_a_timestamp_to_a_text_file"/></text:h>
      <text:p text:style-name="Text_20_body">During a recording, the editor can press a key that triggers the script. A timestamp is written to a text file, which makes it easier to find desired points in the recording.<text:line-break/></text:p>
      <text:p text:style-name="Preformatted_20_Text"><text:line-break/>' Text file for the timestamp<text:line-break/>dim FILENAME = "D:\out.txt"<text:line-break/><text:line-break/>' Get recording duration<text:line-break/>dim xml = API.XML()<text:line-break/>dim x as new system.xml.xmldocument<text:line-break/>x.loadxml(xml)<text:line-break/>dim Duration = integer.parse((x.SelectSingleNode("//recording/@duration").Value))<text:line-break/><text:line-break/>dim Second = math.floor(Duration mod 60)<text:line-break/>dim Minute = math.floor((Duration / 60) mod 60)<text:line-break/>dim Hour = math.floor((Duration / (60 * 60)) mod 60)<text:line-break/><text:line-break/>' write tijmestamp to textfile<text:line-break/>System.IO.File.AppendAllText(filename, string.format("{0:00}:{1:00}:{2:00}"&amp;Environment.NewLine, Hour, Minute, Second))</text:p>
      <text:h text:style-name="Heading_20_2" text:outline-level="2"><text:bookmark-start text:name="__RefHeading___quadsplitt_tallylight_55"/><text:bookmark-start text:name="quadsplitt_tallylight"/>Quadsplitt Tallylight<text:bookmark-end text:name="__RefHeading___quadsplitt_tallylight_55"/><text:bookmark-end text:name="quadsplitt_tallylight"/></text:h>
      <text:p text:style-name="Text_20_body">There must be a multiviewer Quadsplitt, with a title overlay(Quadsplitt_Rotlicht.gtzip).<text:line-break/>
<text:a xlink:type="simple" xlink:href="https://tvcrew.ch/wiki/lib/exe/fetch.php?media=quadsplitt_rotlicht.gtzip" text:style-name="Internet_20_link" text:visited-style-name="Visited_20_Internet_20_Link">download quadsplitt_rotlicht.gtzip GT Template</text:a><text:line-break/></text:p>
      <text:p text:style-name="Text_20_body">Since in vMix coloured rectangles of a title cannot be recoloured*, but text can, I use the ARIAL ASCII character U 2588, Full Block █. The colour of the text character can be easily adjusted<text:line-break/>
*this is changed in vMix Version 25. In this version you can also change colors from drawed rectangles, created in GT Title.<text:line-break/></text:p>
      <text:p text:style-name="Text_20_body"><draw:frame draw:style-name="media" draw:name="10" text:anchor-type="as-char" draw:z-index="10" svg:width="23.8125cm" style:rel-width="100%" svg:height="9.4720833333333cm" style:rel-height="scale"><draw:image xlink:href="Pictures/d7aeb9f2a9a4494dc02e3230db6480f8.png" xlink:type="simple" xlink:show="embed" xlink:actuate="onLoad"/></draw:frame><text:line-break/></text:p>
      <text:p text:style-name="Preformatted_20_Text">do while true<text:line-break/><text:line-break/>Dim doc As New XmlDocument()<text:s text:c="2"/><text:line-break/>doc.LoadXml(API.Xml)<text:s text:c="2"/><text:line-break/>Dim root As XmlNode = doc.DocumentElement<text:line-break/><text:line-break/>Dim node As XmlNode = root.SelectSingleNode("/vmix/active")<text:line-break/>Dim inputNumber as Integer = node.InnerXml<text:line-break/><text:line-break/>If inputNumber = 1 Then <text:line-break/>Input.Find("Quadsplitt_Rotlicht.gtzip").Text("TextOL.Text") = "Kamera 1 ONAIR" <text:line-break/>Input.Find("Quadsplitt_Rotlicht.gtzip").Text("TextOR.Text") = "Kamera 2" <text:line-break/>Input.Find("Quadsplitt_Rotlicht.gtzip").Text("TextUL.Text") = "Kamera 3" <text:line-break/>Input.Find("Quadsplitt_Rotlicht.gtzip").Text("TextUR.Text") = "PGM K1" <text:line-break/>API.Function("SetTextColour",Input:="Quadsplitt_Rotlicht.gtzip",SelectedName:="HG1.Text",Value:="red")<text:line-break/>API.Function("SetTextColour",Input:="Quadsplitt_Rotlicht.gtzip",SelectedName:="HG2.Text",Value:="black")<text:line-break/>API.Function("SetTextColour",Input:="Quadsplitt_Rotlicht.gtzip",SelectedName:="HG3.Text",Value:="black")<text:line-break/>'API.Function("SetTextColour",Input:="Quadsplitt_Rotlicht.gtzip",SelectedName:="HG4.Text",Value:="black")<text:line-break/>end if<text:line-break/><text:line-break/>If inputNumber = 2 Then <text:line-break/>Input.Find("Quadsplitt_Rotlicht.gtzip").Text("TextOL.Text") = "Kamera 1" <text:line-break/>Input.Find("Quadsplitt_Rotlicht.gtzip").Text("TextOR.Text") = "Kamera 2 ONAIR" <text:line-break/>Input.Find("Quadsplitt_Rotlicht.gtzip").Text("TextUL.Text") = "Kamera 3" <text:line-break/>Input.Find("Quadsplitt_Rotlicht.gtzip").Text("TextUR.Text") = "PGM K2" <text:line-break/>API.Function("SetTextColour",Input:="Quadsplitt_Rotlicht.gtzip",SelectedName:="HG1.Text",Value:="black")<text:line-break/>API.Function("SetTextColour",Input:="Quadsplitt_Rotlicht.gtzip",SelectedName:="HG2.Text",Value:="red")<text:line-break/>API.Function("SetTextColour",Input:="Quadsplitt_Rotlicht.gtzip",SelectedName:="HG3.Text",Value:="black")<text:line-break/>'API.Function("SetTextColour",Input:="Quadsplitt_Rotlicht.gtzip",SelectedName:="HG4.Text",Value:="black")<text:line-break/>end if<text:line-break/><text:line-break/>If inputNumber = 3 Then <text:line-break/>Input.Find("Quadsplitt_Rotlicht.gtzip").Text("TextOL.Text") = "Kamera 1" <text:line-break/>Input.Find("Quadsplitt_Rotlicht.gtzip").Text("TextOR.Text") = "Kamera 2" <text:line-break/>Input.Find("Quadsplitt_Rotlicht.gtzip").Text("TextUL.Text") = "Kamera 3 ONAIR" <text:line-break/>Input.Find("Quadsplitt_Rotlicht.gtzip").Text("TextUR.Text") = "PGM K3" <text:line-break/>API.Function("SetTextColour",Input:="Quadsplitt_Rotlicht.gtzip",SelectedName:="HG1.Text",Value:="black")<text:line-break/>API.Function("SetTextColour",Input:="Quadsplitt_Rotlicht.gtzip",SelectedName:="HG2.Text",Value:="black")<text:line-break/>API.Function("SetTextColour",Input:="Quadsplitt_Rotlicht.gtzip",SelectedName:="HG3.Text",Value:="red")<text:line-break/>'API.Function("SetTextColour",Input:="Quadsplitt_Rotlicht.gtzip",SelectedName:="HG4.Text",Value:="black")<text:line-break/>end if<text:line-break/><text:line-break/>sleep (200)<text:line-break/>loop</text:p>
      <text:h text:style-name="Heading_20_2" text:outline-level="2"><text:bookmark-start text:name="__RefHeading___format_string_56"/><text:bookmark-start text:name="format_string"/>format string<text:bookmark-end text:name="__RefHeading___format_string_56"/><text:bookmark-end text:name="format_string"/></text:h>
      <text:p text:style-name="Text_20_body">vMix sometimes makes something “different” out of a number that comes from a data source.<text:line-break/>
100.00 becomes 100<text:line-break/>
100.10 becomes 100.1<text:line-break/>
etc.<text:line-break/>
However, if the display 100.00 is always desired, this can be corrected via a looping script. In this example it is the title mytitle and the field Headline.Text.<text:line-break/></text:p>
      <text:p text:style-name="Preformatted_20_Text">do<text:line-break/>dim j as integer<text:line-break/>dim i As string = ""<text:line-break/>dim mystring as string = ""<text:line-break/><text:line-break/>i<text:s text:c="2"/>= Input.Find("mytitle").Text("Headline.Text") <text:line-break/>j = CInt(i)<text:line-break/><text:line-break/>myString = String.Format("{0:00}", j)<text:line-break/><text:line-break/>API.Function("SetText",Input:="mytitle",SelectedName:="Description.Text",Value:=myString )<text:line-break/>loop</text:p>
      <text:h text:style-name="Heading_20_2" text:outline-level="2"><text:bookmark-start text:name="__RefHeading___switch_on_and_assign_multiviewer_57"/><text:bookmark-start text:name="switch_on_and_assign_multiviewer"/>Switch on and assign multiviewer<text:bookmark-end text:name="__RefHeading___switch_on_and_assign_multiviewer_57"/><text:bookmark-end text:name="switch_on_and_assign_multiviewer"/></text:h>
      <text:p text:style-name="Text_20_body">Switches on the first multiviewer layer on the first 4 inputs and assigns inputs to them 11-14</text:p>
      <text:p text:style-name="Preformatted_20_Text">Function=SetMultiViewOverlay&amp;Input=1&amp;Value=1,11<text:line-break/>Function=MultiViewOverlayON&amp;Input=1&amp;Value=1<text:line-break/><text:line-break/>Function=SetMultiViewOverlay&amp;Input=2&amp;Value=1,12<text:line-break/>Function=MultiViewOverlayON&amp;Input=2&amp;Value=1<text:line-break/><text:line-break/>Function=SetMultiViewOverlay&amp;Input=3&amp;Value=1,13<text:line-break/>Function=MultiViewOverlayON&amp;Input=3&amp;Value=1<text:line-break/><text:line-break/>Function=SetMultiViewOverlay&amp;Input=4&amp;Value=1,14<text:line-break/>Function=MultiViewOverlayON&amp;Input=4&amp;Value=1</text:p>
      <text:p text:style-name="Text_20_body">or</text:p>
      <text:p text:style-name="Preformatted_20_Text">API.Function("SetMultiViewOverlay",Input:="1",Value:="1,11")<text:line-break/>API.Function("MultiViewOverlayOFF",Input:="1",Value:="1")</text:p>
      <text:h text:style-name="Heading_20_2" text:outline-level="2"><text:bookmark-start text:name="__RefHeading___start_script_from_script_58"/><text:bookmark-start text:name="start_script_from_script"/>Start script from script<text:bookmark-end text:name="__RefHeading___start_script_from_script_58"/><text:bookmark-end text:name="start_script_from_script"/></text:h>
      <text:p text:style-name="Text_20_body">ATTENTION: calling a script from a script takes time. So always set a sleep(200) after a more complex action.<text:line-break/></text:p>
      <text:p text:style-name="Preformatted_20_Text">API.Function("ScriptStart", , "MeinScript")<text:line-break/>sleep(200)</text:p>
      <text:h text:style-name="Heading_20_2" text:outline-level="2"><text:bookmark-start text:name="__RefHeading___script_that_sends_a_command_over_the_network_to_another_vmix_computer_59"/><text:bookmark-start text:name="script_that_sends_a_command_over_the_network_to_another_vmix_computer"/>Script that sends a command over the network to another vMix computer<text:bookmark-end text:name="__RefHeading___script_that_sends_a_command_over_the_network_to_another_vmix_computer_59"/><text:bookmark-end text:name="script_that_sends_a_command_over_the_network_to_another_vmix_computer"/></text:h>
      <text:p text:style-name="Text_20_body">This example switches Input1 on/off to Overlay1 on the computer with the IP 192.168.10.10.<text:line-break/>
<text:span text:style-name="">It is important to close the connection, as vMix does not do this itself.</text:span><text:line-break/></text:p>
      <text:p text:style-name="Preformatted_20_Text">Dim client = WebRequest.Create("http://192.168.10.10:8088/api/?Function=OverlayInput1&amp;Input=1")<text:line-break/>Dim response = client.GetResponse()<text:line-break/>response.Close</text:p>
      <text:h text:style-name="Heading_20_2" text:outline-level="2"><text:bookmark-start text:name="__RefHeading___slideshow_finished_switches_to_another_input_when_all_photos_are_through_60"/><text:bookmark-start text:name="slideshow_finished_switches_to_another_input_when_all_photos_are_through"/>Slideshow finished? switches to another input when all photos are through<text:bookmark-end text:name="__RefHeading___slideshow_finished_switches_to_another_input_when_all_photos_are_through_60"/><text:bookmark-end text:name="slideshow_finished_switches_to_another_input_when_all_photos_are_through"/></text:h>
      <text:p text:style-name="Preformatted_20_Text">' Copy all this into a new script, name the script and save it<text:line-break/>' replace 13 with the input number of the photo list<text:line-break/>' replace 14 with the input number you want to switch to<text:line-break/>' use a trigger on your photo input to run the script (ontransitionin - scriptstart - name of the script)<text:line-break/><text:line-break/><text:line-break/>dim PhotoCompleted as string = ""<text:line-break/>' a small delay, to ensure that the transition is completed, can also be set in the trigger.<text:line-break/>sleep(1000)<text:line-break/><text:line-break/>do while true<text:line-break/><text:s text:c="2"/>dim xml as string = API.XML()<text:line-break/><text:s text:c="2"/>dim x as new system.xml.xmldocument<text:line-break/><text:s text:c="2"/>x.loadxml(xml)<text:line-break/><text:line-break/><text:s text:c="2"/>PhotoCompleted = (x.SelectSingleNode("//input[13]/@state").InnerText)<text:line-break/><text:s text:c="2"/><text:line-break/><text:s text:c="2"/>if PhotoCompleted = "Completed"<text:line-break/><text:s text:c="5"/>API.Function("Fade",Input:="14",Duration:="500") <text:line-break/><text:s text:c="5"/>' or any other function, you want to perform after all the photos have been displayed<text:line-break/><text:s text:c="5"/>exit do<text:line-break/><text:s text:c="2"/>end if<text:line-break/><text:line-break/><text:s text:c="2"/>sleep(100)<text:line-break/>loop</text:p>
      <text:h text:style-name="Heading_20_2" text:outline-level="2"><text:bookmark-start text:name="__RefHeading___starting_an_external_programme_from_vmix_61"/><text:bookmark-start text:name="starting_an_external_programme_from_vmix"/>Starting an external programme from vMix<text:bookmark-end text:name="__RefHeading___starting_an_external_programme_from_vmix_61"/><text:bookmark-end text:name="starting_an_external_programme_from_vmix"/></text:h>
      <text:p text:style-name="Text_20_body">Starts an external programm from vMix and continues to execute the script when the external application is closed.<text:line-break/>
For example, a more complex external programme can be executed that would be difficult or impossible to solve with vMix Script.<text:line-break/></text:p>
      <text:p text:style-name="Preformatted_20_Text">Dim P As New Process<text:line-break/>P = Process.Start("notepad.exe")<text:line-break/>P.WaitForExit()</text:p>
      <text:p text:style-name="Text_20_body">Starting an application (example: Notepad, with specified existing textfile)</text:p>
      <text:p text:style-name="Preformatted_20_Text">Dim ExtApp As New ProcessStartInfo<text:line-break/>ExtApp.FileName = "notepad.exe"<text:line-break/>ExtApp.Arguments = "d:/demo.txt"<text:line-break/>ExtApp.UseShellExecute = True<text:line-break/>ExtApp.WindowStyle = ProcessWindowStyle.Normal<text:line-break/>Dim proc As Process = Process.Start(ExtApp)</text:p>
      <text:h text:style-name="Heading_20_2" text:outline-level="2"><text:bookmark-start text:name="__RefHeading___saves_all_scripts_as_a_text_file_in_a_predefined_folder_62"/><text:bookmark-start text:name="saves_all_scripts_as_a_text_file_in_a_predefined_folder"/>Saves all scripts as a text file in a predefined folder<text:bookmark-end text:name="__RefHeading___saves_all_scripts_as_a_text_file_in_a_predefined_folder_62"/><text:bookmark-end text:name="saves_all_scripts_as_a_text_file_in_a_predefined_folder"/></text:h>
      <text:p text:style-name="Text_20_body">This vMix script backs up all active scripts in vMix as individual text files to a predefined folder.<text:line-break/>
This can be used to make a backup of the scripts in use. This function is not provided in vMix. You can only export all scripts and shotcuts as a whole. When importing an existing export, any scripts added later will be deleted.<text:line-break/>
<text:span text:style-name=""><text:span text:style-name="">IMPORTANT, after an update the path must be adapted to the new version!</text:span></text:span></text:p>
      <text:p text:style-name="Preformatted_20_Text">' Search for your User Config in the Appdata\local\studiocoast folder<text:line-break/>' for me it looks like this: <text:line-break/>' C:\Users\Peter_PC\AppData\Local\StudioCoast_Pty_Ltd\vMix64.exe_Url_pnmwemdfj\24.0.0.63\user.config<text:line-break/>' IMPORTANT, after an update the path must be adapted to the new version!<text:line-break/>' the script starts here<text:line-break/>Dim vMixConfig as string = "C:\Users\Peter_PC\AppData\Local\StudioCoast_Pty_Ltd\vMix64.exe_Url_pnmwemdfj\24.0.0.63\user.config"<text:line-break/><text:line-break/>' Determine where the individual scripts are to be stored<text:line-break/>Dim path as string = "D:\Myscripts\" <text:line-break/><text:line-break/>' if the path does not exist, it is created<text:line-break/>If(Not System.IO.Directory.Exists(path)) Then <text:line-break/> System.IO.Directory.CreateDirectory(path) <text:line-break/>End If <text:line-break/><text:line-break/>' initialize xml <text:line-break/>Dim document As XmlDocument = New XmlDocument() <text:line-break/>' loads the config xml file<text:line-break/>document.Load(vMixconfig) <text:line-break/> <text:line-break/>' gets the inner xml-string for the scripts<text:line-break/>dim innerxml as string = (document.SelectSingleNode("//setting[@name='Scripts']").InnerText)<text:line-break/>' loads the existing scripts<text:line-break/>Dim doc As New XmLDocument() <text:line-break/>doc.LoadXML(innerxml) <text:line-break/> <text:line-break/>Dim nodeList As XmlNodeList = (doc.SelectNodes("//Script")) <text:line-break/><text:line-break/>' saves the scripts in the designated folder<text:line-break/>For Each node As XmlNode In nodeList <text:line-break/><text:s text:c="3"/>Dim thefile As System.IO.Streamwriter <text:line-break/><text:s text:c="3"/>'Console.WriteLine(node("Name").InnerText ) <text:line-break/><text:s text:c="3"/>thefile = My.Computer.FileSystem.OpenTextFileWriter(path + node("Name").InnerText + ".txt", False) <text:line-break/><text:s text:c="3"/>thefile.WriteLine(node("Code").InnerText) <text:line-break/><text:s text:c="3"/>thefile.Close() <text:line-break/>next </text:p>
      <text:p text:style-name="Text_20_body">I have written a small application that does all this automatically.<text:line-break/>
Download exe <text:a xlink:type="simple" xlink:href="https://drive.google.com/file/d/1zg3AF85PGPFWRE9A6SxdTfxteNXAiizd/view?usp=sharing" text:style-name="Internet_20_link" text:visited-style-name="Visited_20_Internet_20_Link">download HERE as EXE</text:a><text:line-break/>
Download zip <text:a xlink:type="simple" xlink:href="https://drive.google.com/file/d/1TSKbxgBBaBAf97EF0dGm-T2fruN5vyib/view?usp=sharing" text:style-name="Internet_20_link" text:visited-style-name="Visited_20_Internet_20_Link">download HERE as ZIP</text:a><text:line-break/></text:p>
      <text:p text:style-name="Text_20_body">Since my small programmes are not digitally signed, this warning appears the first time I start them.<text:line-break/>
<draw:frame draw:style-name="media" draw:name="11" text:anchor-type="as-char" draw:z-index="11" svg:width="5.2916666666667cm" style:rel-width="100%" svg:height="4.9257009345794cm" style:rel-height="scale"><draw:image xlink:href="Pictures/f5b32ce615eb06c9f909b648d5e66ff7.png" xlink:type="simple" xlink:show="embed" xlink:actuate="onLoad"/></draw:frame></text:p>
      <text:h text:style-name="Heading_20_2" text:outline-level="2"><text:bookmark-start text:name="__RefHeading___remove_crlf_carriage_return_from_a_text_string_63"/><text:bookmark-start text:name="remove_crlf_carriage_return_from_a_text_string"/>remove crlf (carriage return) from a text string<text:bookmark-end text:name="__RefHeading___remove_crlf_carriage_return_from_a_text_string_63"/><text:bookmark-end text:name="remove_crlf_carriage_return_from_a_text_string"/></text:h>
      <text:p text:style-name="Preformatted_20_Text">string1= string1.Replace(Environment.NewLine,String.Empty)</text:p>
      <text:h text:style-name="Heading_20_2" text:outline-level="2"><text:bookmark-start text:name="__RefHeading___gets_all_characters_before_a_specific_character_in_a_string_64"/><text:bookmark-start text:name="gets_all_characters_before_a_specific_character_in_a_string"/>gets all characters before a specific character in a string<text:bookmark-end text:name="__RefHeading___gets_all_characters_before_a_specific_character_in_a_string_64"/><text:bookmark-end text:name="gets_all_characters_before_a_specific_character_in_a_string"/></text:h>
      <text:p text:style-name="Text_20_body">Fetches all text from a string up to the character &lt;.</text:p>
      <text:p text:style-name="Preformatted_20_Text">Dim leftPart As String = string1.Split("&lt;")(0))</text:p>
      <text:h text:style-name="Heading_20_2" text:outline-level="2"><text:bookmark-start text:name="__RefHeading___is_a_input_running_state_value_65"/><text:bookmark-start text:name="is_a_input_running_state_value"/>Is a input Running? (state value)<text:bookmark-end text:name="__RefHeading___is_a_input_running_state_value_65"/><text:bookmark-end text:name="is_a_input_running_state_value"/></text:h>
      <text:p text:style-name="Text_20_body">'Is a input Running or on Pause retrieved from the API xml</text:p>
      <text:p text:style-name="Preformatted_20_Text">dim xml = API.XML()<text:line-break/>dim x as new system.xml.xmldocument<text:line-break/>x.loadxml(xml)<text:line-break/>dim StateOf = (x.SelectSingleNode("//input[@type='Replay']/@state").Value)<text:line-break/>'oder<text:line-break/>'dim StateOf = (x.SelectSingleNode("//input[@number='10']/@state").Value)<text:line-break/><text:line-break/>if StateOf = true<text:line-break/><text:s text:c="2"/>' do something<text:line-break/>else<text:line-break/><text:s text:c="2"/>' do something else<text:line-break/>end if</text:p>
      <text:h text:style-name="Heading_20_1" text:outline-level="1"><text:bookmark-start text:name="__RefHeading___variable_memory_66"/><text:bookmark-start text:name="variable_memory"/>Variable memory<text:bookmark-end text:name="__RefHeading___variable_memory_66"/><text:bookmark-end text:name="variable_memory"/></text:h>
      <text:p text:style-name="Text_20_body">Unfortunately, vMix does not allow simple public variables. A variable is only functional in the script and cannot be used by another script. Since writing to and reading from a title is quite fast, you can misuse it as a variable repository. The title is simply loaded at the end of the project and then forgotten. An example title here <text:a xlink:type="simple" xlink:href="https://tvcrew.ch/wiki/lib/exe/fetch.php?media=variablen.gtzip" text:style-name="Internet_20_link" text:visited-style-name="Visited_20_Internet_20_Link">variablen.gtzip</text:a></text:p>
      <text:p text:style-name="Text_20_body">Always write variables in the title, even integers, as strings in quotation marks! If an integer value has to be converted into a string, this is done with <text:span text:style-name="Strong_20_Emphasis">cstr()</text:span><text:line-break/></text:p>
      <text:p text:style-name="Preformatted_20_Text">Input.Find("variablen.gtzip").Text("i1.Text")="111"<text:line-break/>Input.Find("variablen.gtzip").Text("i2.Text")="222"<text:line-break/>Input.Find("variablen.gtzip").Text("s1.Text")="anything significant"</text:p>
      <text:p text:style-name="Text_20_body">Reads variables from the title. When reading out, a string is always created; if this contains a numerical value, the string must then be converted into an integer value, cint().<text:line-break/></text:p>
      <text:p text:style-name="Preformatted_20_Text">dim var1 as string = Input.Find("variablen.gtzip").Text("i1.Text")<text:line-break/>dim var2 as string = Input.Find("variablen.gtzip").Text("i2.Text")<text:line-break/>dim i1 as integer = cint(var1)<text:line-break/>dim i2 as integer = cint(var2)<text:line-break/><text:line-break/>' console.writeline is for test purpose only<text:line-break/>console.writeline(i1)<text:line-break/>console.writeline(i2)<text:line-break/>console.writeline(i1+i2)</text:p>
      <text:h text:style-name="Heading_20_1" text:outline-level="1"><text:bookmark-start text:name="__RefHeading___string_funktionen_67"/><text:bookmark-start text:name="string_funktionen"/>String Funktionen<text:bookmark-end text:name="__RefHeading___string_funktionen_67"/><text:bookmark-end text:name="string_funktionen"/></text:h>
      <text:h text:style-name="Heading_20_2" text:outline-level="2"><text:bookmark-start text:name="__RefHeading___get_the_first_3_characters_of_the_string_68"/><text:bookmark-start text:name="get_the_first_3_characters_of_the_string"/>Get the first 3 characters of the string<text:bookmark-end text:name="__RefHeading___get_the_first_3_characters_of_the_string_68"/><text:bookmark-end text:name="get_the_first_3_characters_of_the_string"/></text:h>
      <text:p text:style-name="Preformatted_20_Text">Dim originalstring As String<text:line-break/>originalstring = "Peter Paul und Marry haben 455 Franken"<text:line-break/><text:line-break/>Dim first3 As String<text:line-break/>first3 = originalstring.Substring(0, 3)<text:line-break/>' the variable first3 contains "Pet"</text:p>
      <text:h text:style-name="Heading_20_2" text:outline-level="2"><text:bookmark-start text:name="__RefHeading___get_the_last_6_chars_of_the_string_69"/><text:bookmark-start text:name="get_the_last_6_chars_of_the_string"/>get the last 6 chars of the string<text:bookmark-end text:name="__RefHeading___get_the_last_6_chars_of_the_string_69"/><text:bookmark-end text:name="get_the_last_6_chars_of_the_string"/></text:h>
      <text:p text:style-name="Preformatted_20_Text">Dim originalstring As String<text:line-break/>originalstring = "Peter Paul und Marry haben 455 Franken"<text:line-break/><text:line-break/>Dim last6 As String<text:line-break/>last6 = originalstring.Substring(originalstring.Length - 6)<text:line-break/>' the variable last6 contains<text:s text:c="2"/>"ranken"</text:p>
      <text:h text:style-name="Heading_20_2" text:outline-level="2"><text:bookmark-start text:name="__RefHeading___gets_the_length_of_a_string_70"/><text:bookmark-start text:name="gets_the_length_of_a_string"/>gets the length of a string<text:bookmark-end text:name="__RefHeading___gets_the_length_of_a_string_70"/><text:bookmark-end text:name="gets_the_length_of_a_string"/></text:h>
      <text:p text:style-name="Preformatted_20_Text">Dim originalstring As String<text:line-break/>originalstring = "Peter Paul und Marry haben 455 Franken"<text:line-break/><text:line-break/>Dim length As Integer<text:line-break/>length = originalstring.Length<text:line-break/>' the variable length contains<text:s text:c="2"/>32 (Integer)</text:p>
      <text:h text:style-name="Heading_20_2" text:outline-level="2"><text:bookmark-start text:name="__RefHeading___replace_marry_with_lisa_71"/><text:bookmark-start text:name="replace_marry_with_lisa"/>replace Marry with Lisa<text:bookmark-end text:name="__RefHeading___replace_marry_with_lisa_71"/><text:bookmark-end text:name="replace_marry_with_lisa"/></text:h>
      <text:p text:style-name="Preformatted_20_Text">Dim originalstring As String<text:line-break/>originalstring = "Peter Paul und Marry haben 455 Franken"<text:line-break/><text:line-break/>Dim replaced1 As String<text:line-break/>replaced1 = originalstring.Replace("Marry", "Lisa")<text:line-break/>' the variable replaced1 contains "Peter Paul und Lisa haben 455 Franken"</text:p>
      <text:h text:style-name="Heading_20_2" text:outline-level="2"><text:bookmark-start text:name="__RefHeading___replace_peter_and_marry_with_john_and_lisa_72"/><text:bookmark-start text:name="replace_peter_and_marry_with_john_and_lisa"/>replace Peter and Marry with John and Lisa<text:bookmark-end text:name="__RefHeading___replace_peter_and_marry_with_john_and_lisa_72"/><text:bookmark-end text:name="replace_peter_and_marry_with_john_and_lisa"/></text:h>
      <text:p text:style-name="Preformatted_20_Text">Dim originalstring As String<text:line-break/>originalstring = "Peter Paul und Marry haben 455 Franken"<text:line-break/><text:line-break/>Dim replaced2 As String<text:line-break/>replaced2 = originalstring.Replace("Peter", "John").Replace("Marry", "Lisa")<text:line-break/>' the variable replaced2 contains<text:s text:c="2"/>"John Paul und Lisa haben 455 Franken"</text:p>
      <text:h text:style-name="Heading_20_2" text:outline-level="2"><text:bookmark-start text:name="__RefHeading___all_characters_left_from_the_comma_73"/><text:bookmark-start text:name="all_characters_left_from_the_comma"/>All characters left from the comma<text:bookmark-end text:name="__RefHeading___all_characters_left_from_the_comma_73"/><text:bookmark-end text:name="all_characters_left_from_the_comma"/></text:h>
      <text:p text:style-name="Preformatted_20_Text">Dim originalstring As String<text:line-break/>originalstring = "Peter, Paul und Marry haben: 455 Franken"<text:line-break/><text:line-break/>Dim leftOfComma As String<text:line-break/>leftOfComma = originalstring.Substring(0, originalstring.IndexOf(","))<text:line-break/>' the variable leftOfComma contains "Peter""</text:p>
      <text:h text:style-name="Heading_20_2" text:outline-level="2"><text:bookmark-start text:name="__RefHeading___all_characters_to_the_right_of_the_colon_74"/><text:bookmark-start text:name="all_characters_to_the_right_of_the_colon"/>All characters to the right of the colon<text:bookmark-end text:name="__RefHeading___all_characters_to_the_right_of_the_colon_74"/><text:bookmark-end text:name="all_characters_to_the_right_of_the_colon"/></text:h>
      <text:p text:style-name="Preformatted_20_Text">Dim originalstring As String<text:line-break/>originalstring = "Peter, Paul and Mary have: 455 francs"<text:line-break/><text:line-break/>Dim rightOfColon As String<text:line-break/>rightOfColon = originalstring.Substring(originalstring.IndexOf(":") + 1)<text:line-break/>' The variable rightOfColon contains " 455 francs"</text:p>
      <text:h text:style-name="Heading_20_2" text:outline-level="2"><text:bookmark-start text:name="__RefHeading___all_characters_to_the_left_and_right_of_the_comma_75"/><text:bookmark-start text:name="all_characters_to_the_left_and_right_of_the_comma"/>All characters to the left and right of the comma<text:bookmark-end text:name="__RefHeading___all_characters_to_the_left_and_right_of_the_comma_75"/><text:bookmark-end text:name="all_characters_to_the_left_and_right_of_the_comma"/></text:h>
      <text:p text:style-name="Preformatted_20_Text">Dim originalstring As String<text:line-break/>originalstring = "Peter, Paul and Mary have: 455 francs"<text:line-break/><text:line-break/>Dim leftOfComma As String<text:line-break/>Dim rightOfComma As String<text:line-break/><text:line-break/>leftOfComma = originalstring.Substring(0, originalstring.IndexOf(","))<text:line-break/>rightOfComma = originalstring.Substring(originalstring.IndexOf(",") + 1).Trim()<text:line-break/><text:line-break/>' The variable leftOfComma contains "Peter"<text:line-break/>' The variable rightOfColon contains "Paul and Mary have: 455 francs"</text:p>
      <text:h text:style-name="Heading_20_2" text:outline-level="2"><text:bookmark-start text:name="__RefHeading___separate_all_names_into_individual_variables_76"/><text:bookmark-start text:name="separate_all_names_into_individual_variables"/>Separate all names into individual variables<text:bookmark-end text:name="__RefHeading___separate_all_names_into_individual_variables_76"/><text:bookmark-end text:name="separate_all_names_into_individual_variables"/></text:h>
      <text:p text:style-name="Text_20_body">This code segment takes the original string originalstring and splits it into an array of substrings using the comma as a separator. Since the second part of the original string contains the names, the code accesses the second element of the array using (1). Then, the second substring, which contains the names, is split into another array of substrings using the word “and” as a separator. The result is a string array called names, which contains the individual names.\</text:p>
      <text:p text:style-name="Text_20_body">In this example, the original string “Peter, Paul and Mary have: 455 francs” is split into three names (“Peter”, “Paul”, and “Mary”) and stored in the names array.\</text:p>
      <text:p text:style-name="Preformatted_20_Text">Dim originalstring As String<text:line-break/>originalstring = "Peter, Paul and Mary have: 455 francs"<text:line-break/><text:line-break/>Dim names As String() = originalstring.Split(",")(1).Split("and")<text:line-break/>Dim name1 As String = names(0).Trim()<text:line-break/>Dim name2 As String = names(1).Trim()<text:line-break/>Dim name3 As String = names(2).Trim()<text:line-break/><text:line-break/>' The variable name1 contains "Peter"<text:line-break/>' The variable name2 contains "Paul"<text:line-break/>' The variable name3 contains "Mary"</text:p>
      <text:h text:style-name="Heading_20_2" text:outline-level="2"><text:bookmark-start text:name="__RefHeading___split_all_individual_words_including_punctuation_marks_into_an_array_and_then_find_where_paul_is_in_the_array_77"/><text:bookmark-start text:name="split_all_individual_words_including_punctuation_marks_into_an_array_and_then_find_where_paul_is_in_the_array"/>Split all individual words, including punctuation marks, into an array and then find where "Paul" is in the array<text:bookmark-end text:name="__RefHeading___split_all_individual_words_including_punctuation_marks_into_an_array_and_then_find_where_paul_is_in_the_array_77"/><text:bookmark-end text:name="split_all_individual_words_including_punctuation_marks_into_an_array_and_then_find_where_paul_is_in_the_array"/></text:h>
      <text:p text:style-name="Text_20_body">In this example, the original string “Peter, Paul and Mary have: 455 francs” is split into an array of words using spaces, commas, and colons as separators. The result is a string array called words, which contains all the words in the original string. Then, the code searches for the word “Paul” in the words array using the Array.IndexOf() method. If the word is found, the position of the word in the array is displayed. Otherwise, it is indicated that the word was not found.\</text:p>
      <text:p text:style-name="Preformatted_20_Text">Dim originalstring As String<text:line-break/>originalstring = "Peter, Paul and Mary have: 455 francs"<text:line-break/><text:line-break/>' Split the string into an array of words<text:line-break/>' Separators can be added/changed: "-"c, "."c, etc.<text:line-break/>Dim words As String() = originalstring.Split(New Char() {" "c, ","c, ":"c}, StringSplitOptions.RemoveEmptyEntries)<text:line-break/><text:line-break/>' Find the word "Paul"<text:line-break/>Dim paulIndex As Integer = Array.IndexOf(words, "Paul")<text:line-break/>If paulIndex &lt;&gt; -1 Then<text:line-break/>Dim foundWord As String = words(paulIndex)<text:line-break/>MsgBox("Paul found at index " &amp; paulIndex &amp; ", the found word is " &amp; foundWord)<text:line-break/>Else<text:line-break/>MsgBox("Paul not found")<text:line-break/>End If</text:p>
      <text:h text:style-name="Heading_20_2" text:outline-level="2"><text:bookmark-start text:name="__RefHeading___replace_a_certain_part_of_the_text_with_another_one_78"/><text:bookmark-start text:name="replace_a_certain_part_of_the_text_with_another_one"/>Replace a certain part of the text with another one<text:bookmark-end text:name="__RefHeading___replace_a_certain_part_of_the_text_with_another_one_78"/><text:bookmark-end text:name="replace_a_certain_part_of_the_text_with_another_one"/></text:h>
      <text:p text:style-name="Preformatted_20_Text">Dim originalstring As String<text:line-break/>originalstring = "0xff0000"<text:line-break/><text:line-break/>' replace "0x" with ""<text:line-break/>Dim newString As String = originalstring.Replace("0x", "")<text:line-break/>' die Variable newString contains "ff0000"</text:p>
      <text:h text:style-name="Heading_20_2" text:outline-level="2"><text:bookmark-start text:name="__RefHeading___delete_all_spaces_at_the_beginning_and_at_the_end_of_a_string_79"/><text:bookmark-start text:name="delete_all_spaces_at_the_beginning_and_at_the_end_of_a_string"/>Delete all spaces at the beginning and at the end of a string<text:bookmark-end text:name="__RefHeading___delete_all_spaces_at_the_beginning_and_at_the_end_of_a_string_79"/><text:bookmark-end text:name="delete_all_spaces_at_the_beginning_and_at_the_end_of_a_string"/></text:h>
      <text:p text:style-name="Preformatted_20_Text">Dim originalstring As String<text:line-break/>originalstring = " Peter, Paul und Marry haben: 455 Franken<text:s text:c="2"/>"<text:line-break/><text:line-break/>Dim newString As String = originalstring.Trim()<text:line-break/>' the Variable newString contains "Peter, Paul und Marry haben: 455 Franken"</text:p>
      <text:h text:style-name="Heading_20_2" text:outline-level="2"><text:bookmark-start text:name="__RefHeading___replaces_quotation_marks_in_a_string_80"/><text:bookmark-start text:name="replaces_quotation_marks_in_a_string"/>replaces quotation marks in a string<text:bookmark-end text:name="__RefHeading___replaces_quotation_marks_in_a_string_80"/><text:bookmark-end text:name="replaces_quotation_marks_in_a_string"/></text:h>
      <text:p text:style-name="Text_20_body">the string to be edited is in a text field(Headline.Text) of a title (Title.gtzip), always case sensitive. A quotation mark (“) is replaced by a single quotation mark (').</text:p>
      <text:p text:style-name="Preformatted_20_Text">Dim string1 as String = (Input.Find("Title.gtzip").Text("Headline.Text"))<text:line-break/><text:line-break/>Dim string2 As String = string1.Replace( """", "'")</text:p>
      <text:h text:style-name="Heading_20_2" text:outline-level="2"><text:bookmark-start text:name="__RefHeading___fetches_the_left_part_of_a_string_in_front_of_a_specific_character_81"/><text:bookmark-start text:name="fetches_the_left_part_of_a_string_in_front_of_a_specific_character"/>Fetches the left part of a string, in front of a specific character<text:bookmark-end text:name="__RefHeading___fetches_the_left_part_of_a_string_in_front_of_a_specific_character_81"/><text:bookmark-end text:name="fetches_the_left_part_of_a_string_in_front_of_a_specific_character"/></text:h>
      <text:p text:style-name="Text_20_body">original string:<text:line-break/>
Currently in Lexington, VA: 25 °F and Mostly Cloudy
&lt;img src=\”<text:a xlink:type="simple" xlink:href="https://vortex.accuweather.com/phoenix2/images/common/icons/38_31x31.gif" text:style-name="Internet_20_link" text:visited-style-name="Visited_20_Internet_20_Link">https://vortex.accuweather.com/phoenix2/images/common/icons/38_31x31.gif</text:a>“&gt;</text:p>
      <text:p text:style-name="Text_20_body">Shows everything before the sign ”&lt;“</text:p>
      <text:p text:style-name="Preformatted_20_Text">Dim leftPart As String = string1.Split("&lt;")(0)</text:p>
      <text:p text:style-name="Text_20_body">RESULT: Currently in Lexington, VA: 25 °F and Mostly Cloudy
<text:line-break/>
<text:line-break/></text:p>
      <text:h text:style-name="Heading_20_1" text:outline-level="1"><text:bookmark-start text:name="__RefHeading___file_functions_82"/><text:bookmark-start text:name="file_functions"/>File functions<text:bookmark-end text:name="__RefHeading___file_functions_82"/><text:bookmark-end text:name="file_functions"/></text:h>
      <text:h text:style-name="Heading_20_2" text:outline-level="2"><text:bookmark-start text:name="__RefHeading___create_directory_if_it_does_not_exist_83"/><text:bookmark-start text:name="create_directory_if_it_does_not_exist"/>create directory , if it does not exist<text:bookmark-end text:name="__RefHeading___create_directory_if_it_does_not_exist_83"/><text:bookmark-end text:name="create_directory_if_it_does_not_exist"/></text:h>
      <text:p text:style-name="Preformatted_20_Text">dim Directory as string ="C:\Testdir"<text:s text:c="2"/><text:line-break/>If (Not System.IO.Directory.Exists(Directory)) Then<text:line-break/><text:s text:c="3"/>System.IO.Directory.CreateDirectory(Directory)<text:line-break/>End If</text:p>
      <text:h text:style-name="Heading_20_2" text:outline-level="2"><text:bookmark-start text:name="__RefHeading___create_file_if_it_does_not_exist_84"/><text:bookmark-start text:name="create_file_if_it_does_not_exist"/>create file , if it does not exist<text:bookmark-end text:name="__RefHeading___create_file_if_it_does_not_exist_84"/><text:bookmark-end text:name="create_file_if_it_does_not_exist"/></text:h>
      <text:p text:style-name="Preformatted_20_Text">dim Filenameas string ="C:\Testdir\Datenbank.xml"<text:line-break/>If (Not System.IO.File.Exists(Filename)) Then<text:line-break/><text:s text:c="3"/>My.Computer.FileSystem.WriteAllText(Filename, " ", True)<text:line-break/>End If</text:p>
      <text:h text:style-name="Heading_20_2" text:outline-level="2"><text:bookmark-start text:name="__RefHeading___delete_all_files_and_subfolders_in_a_directory_85"/><text:bookmark-start text:name="delete_all_files_and_subfolders_in_a_directory"/>delete all files and subfolders in a directory<text:bookmark-end text:name="__RefHeading___delete_all_files_and_subfolders_in_a_directory_85"/><text:bookmark-end text:name="delete_all_files_and_subfolders_in_a_directory"/></text:h>
      <text:p text:style-name="Preformatted_20_Text">'delete files in folder<text:line-break/>Dim path As String = "C:\Testdir"<text:line-break/><text:line-break/>' deletes all files in the directory path<text:line-break/>If Directory.Exists(path) Then<text:line-break/><text:line-break/><text:s text:c="3"/>For Each filepath As String In Directory.GetFiles(path)<text:line-break/><text:s text:c="7"/>File.Delete(filepath)<text:line-break/><text:s text:c="3"/>Next<text:line-break/><text:s text:c="3"/><text:line-break/><text:s text:c="3"/>' deletes all subfolders in the directory path<text:line-break/><text:s text:c="3"/>For Each d as string in Directory.GetDirectories(path)<text:line-break/><text:s text:c="7"/>Directory.Delete(d, true)<text:line-break/><text:s text:c="3"/>Next<text:line-break/><text:s text:c="3"/><text:line-break/>End If<text:line-break/>sleep(1000)</text:p>
      <text:h text:style-name="Heading_20_2" text:outline-level="2"><text:bookmark-start text:name="__RefHeading___check_if_file_exists_and_then_trigger_an_event_86"/><text:bookmark-start text:name="check_if_file_exists_and_then_trigger_an_event"/>check if file exists and then trigger an event<text:bookmark-end text:name="__RefHeading___check_if_file_exists_and_then_trigger_an_event_86"/><text:bookmark-end text:name="check_if_file_exists_and_then_trigger_an_event"/></text:h>
      <text:p text:style-name="Preformatted_20_Text">dim FILELOCATION As string = "D:/"<text:line-break/>dim IMAGENAME As string = ""<text:line-break/>dim FILENAME As string = ""<text:line-break/><text:line-break/>IMAGENAME<text:s text:c="2"/>= "flagge.png"<text:line-break/><text:line-break/>FILENAME = FILELOCATION &amp; IMAGENAME<text:line-break/><text:line-break/>If System.IO.File.Exists(FILENAME) Then<text:line-break/><text:s text:c="3"/>' if the file exists, do something<text:line-break/>else<text:line-break/><text:s text:c="3"/>' if the file does not exist, do something else<text:line-break/>end if</text:p>
      <text:h text:style-name="Heading_20_2" text:outline-level="2"><text:bookmark-start text:name="__RefHeading___copy_all_files_from_one_folder_to_another_87"/><text:bookmark-start text:name="copy_all_files_from_one_folder_to_another"/>copy all files from one folder to another<text:bookmark-end text:name="__RefHeading___copy_all_files_from_one_folder_to_another_87"/><text:bookmark-end text:name="copy_all_files_from_one_folder_to_another"/></text:h>
      <text:p text:style-name="Text_20_body">In this example, the files are copied from the folder E:\Somewhere to a folder RECORD on the desktop.</text:p>
      <text:p text:style-name="Preformatted_20_Text">Dim path As String = My.Computer.FileSystem.SpecialDirectories.Desktop + "\RECORD"<text:line-break/><text:s text:c="4"/>If Directory.Exists(path) = False Then<text:line-break/><text:s text:c="8"/>Try<text:line-break/><text:s text:c="12"/>Directory.CreateDirectory(path)<text:line-break/><text:s text:c="8"/>Catch ex As Exception<text:line-break/><text:s text:c="12"/>'errorhandling<text:line-break/><text:s text:c="8"/>End Try<text:line-break/><text:s text:c="4"/>End If<text:line-break/>My.Computer.FileSystem.CopyDirectory("E:\Somewhere ", path, True)<text:line-break/>sleep(1000)</text:p>
      <text:h text:style-name="Heading_20_2" text:outline-level="2"><text:bookmark-start text:name="__RefHeading___delete_all_files_and_subfolders_in_a_directory_88"/><text:bookmark-start text:name="delete_all_files_and_subfolders_in_a_directory1"/>Delete all files and subfolders in a directory<text:bookmark-end text:name="__RefHeading___delete_all_files_and_subfolders_in_a_directory_88"/><text:bookmark-end text:name="delete_all_files_and_subfolders_in_a_directory1"/></text:h>
      <text:p text:style-name="Preformatted_20_Text">Dim path As String = "E:\TestDir"<text:line-break/><text:line-break/>'deletes all Files in the directory(path)<text:line-break/>If Directory.Exists(path) Then<text:line-break/><text:s text:c="3"/>For Each filepath As String In Directory.GetFiles(path)<text:line-break/><text:s text:c="7"/>File.Delete(filepath)<text:line-break/><text:s text:c="3"/>Next<text:line-break/>'deletes all subfolders in the directory(path)<text:line-break/><text:s text:c="3"/>For Each d as string in Directory.GetDirectories(path)<text:line-break/><text:s text:c="7"/>Directory.Delete(d, true)<text:line-break/><text:s text:c="3"/>Next<text:line-break/>End If<text:line-break/>sleep(1000)</text:p>
      <text:h text:style-name="Heading_20_2" text:outline-level="2"><text:bookmark-start text:name="__RefHeading___copies_10_videos_from_one_directory_to_another_89"/><text:bookmark-start text:name="copies_10_videos_from_one_directory_to_another"/>Copies 10 videos from one directory to another<text:bookmark-end text:name="__RefHeading___copies_10_videos_from_one_directory_to_another_89"/><text:bookmark-end text:name="copies_10_videos_from_one_directory_to_another"/></text:h>
      <text:p text:style-name="Text_20_body">If you have advertisements in different languages, you can copy the videos of one language into the playlist directory without changing anything in the playlist.<text:line-break/></text:p>
      <text:p text:style-name="Preformatted_20_Text">' french<text:line-break/><text:line-break/>Dim Sprache as String = "f"<text:line-break/><text:line-break/>'Directory in which the French advertising videos are stored<text:line-break/>'a French video in this directory must then be called: E:\media\Videos_f\Video1.mp4<text:line-break/><text:line-break/>Dim V1 As String = "E:\media\Videos_" + Sprache + "\Video1.mp4"<text:line-break/>Dim V2 As String = "E:\media\Videos_" + Sprache + "\Video2.mp4"<text:line-break/>Dim V3 As String = "E:\media\Videos_" + Sprache + "\Video3.mp4"<text:line-break/>Dim V4 As String = "E:\media\Videos_" + Sprache + "\Video4.mp4"<text:line-break/>Dim V5 As String = "E:\media\Videos_" + Sprache + "\Video5.mp4"<text:line-break/>Dim V6 As String = "E:\media\Videos_" + Sprache + "\Video6.mp4"<text:line-break/>Dim V7 As String = "E:\media\Videos_" + Sprache + "\Video7.mp4"<text:line-break/>Dim V8 As String = "E:\media\Videos_" + Sprache + "\Video8.mp4"<text:line-break/>Dim V9 As String = "E:\media\Videos_" + Sprache + "\Video9.mp4"<text:line-break/>Dim V10 As String = "E:\media\Videos_" + Sprache + "\Video10.mp4"<text:line-break/><text:line-break/>'Directory from which vMix creates the playlist<text:line-break/>Dim V1P As String = "E:\media\Videos\Video1.mp4"<text:line-break/>Dim V2P As String = "E:\media\Videos\Video2.mp4"<text:line-break/>Dim V3P As String = "E:\media\Videos\Video3.mp4"<text:line-break/>Dim V4P As String = "E:\media\Videos\Video4.mp4"<text:line-break/>Dim V5P As String = "E:\media\Videos\Video5.mp4"<text:line-break/>Dim V6P As String = "E:\media\Videos\Video6.mp4"<text:line-break/>Dim V7P As String = "E:\media\Videos\Video7.mp4"<text:line-break/>Dim V8P As String = "E:\media\Videos\Video8.mp4"<text:line-break/>Dim V9P As String = "E:\media\Videos\Video9.mp4"<text:line-break/>Dim V10P As String = "E:\media\Videos\Video10.mp4"<text:line-break/><text:line-break/><text:line-break/>Try<text:line-break/><text:s text:c="3"/>File.Copy (V1, V1P, True)<text:line-break/><text:s text:c="3"/>File.Copy (V2, V2P, True)<text:line-break/><text:s text:c="3"/>File.Copy (V3, V3P, True)<text:line-break/><text:s text:c="3"/>File.Copy (V4, V4P, True)<text:line-break/><text:s text:c="3"/>File.Copy (V5, V5P, True)<text:line-break/><text:s text:c="3"/>File.Copy (V6, V6P, True)<text:line-break/><text:s text:c="3"/>File.Copy (V7, V7P, True)<text:line-break/><text:s text:c="3"/>File.Copy (V8, V8P, True)<text:line-break/><text:s text:c="3"/>File.Copy (V9, V9P, True)<text:line-break/><text:s text:c="3"/>File.Copy (V10, V10P, True)<text:line-break/>Catch iox As IOException<text:line-break/><text:s text:c="3"/>Console.WriteLine(iox.Message)<text:line-break/>End Try</text:p>
      <text:h text:style-name="Heading_20_1" text:outline-level="1"><text:bookmark-start text:name="__RefHeading___time_functions_90"/><text:bookmark-start text:name="time_functions"/>Time functions<text:bookmark-end text:name="__RefHeading___time_functions_90"/><text:bookmark-end text:name="time_functions"/></text:h>
      <text:h text:style-name="Heading_20_2" text:outline-level="2"><text:bookmark-start text:name="__RefHeading___jump_to_the_last_10_seconds_of_the_active_video_useful_when_rehearsing_91"/><text:bookmark-start text:name="jump_to_the_last_10_seconds_of_the_active_video_useful_when_rehearsing"/>jump to the last 10 seconds of the active video (useful when rehearsing)<text:bookmark-end text:name="__RefHeading___jump_to_the_last_10_seconds_of_the_active_video_useful_when_rehearsing_91"/><text:bookmark-end text:name="jump_to_the_last_10_seconds_of_the_active_video_useful_when_rehearsing"/></text:h>
      <text:p text:style-name="Text_20_body">For a different time, adjust the value 9999.<text:line-break/></text:p>
      <text:p text:style-name="Preformatted_20_Text">dim duration as string = ""<text:line-break/>dim activeinput as string = ""<text:line-break/><text:line-break/><text:s text:c="3"/>dim xml as string = API.XML()<text:line-break/><text:s text:c="3"/>dim x as new system.xml.xmldocument<text:line-break/><text:s text:c="3"/>x.loadxml(xml)<text:line-break/><text:line-break/>activeinput = (x.SelectSingleNode("//active").InnerText)<text:line-break/>duration = (x.SelectSingleNode("//input[@number='"&amp; activeinput &amp;"']/@duration").Value)<text:line-break/><text:line-break/>API.Function("SetPosition",Input:=activeinput ,Value:=(duration-9999) )<text:line-break/><text:line-break/>sleep(500)</text:p>
      <text:h text:style-name="Heading_20_2" text:outline-level="2"><text:bookmark-start text:name="__RefHeading___change_page_to_title_gt-title_every_5_seconds_92"/><text:bookmark-start text:name="change_page_to_title_gt-title_every_5_seconds"/>Change page to title (GT-Title) every 5 seconds<text:bookmark-end text:name="__RefHeading___change_page_to_title_gt-title_every_5_seconds_92"/><text:bookmark-end text:name="change_page_to_title_gt-title_every_5_seconds"/></text:h>
      <text:p text:style-name="Text_20_body">The code is for a title that has 6 pages, which are automatically changed after 5 seconds</text:p>
      <text:p text:style-name="Preformatted_20_Text">dim x as integer<text:line-break/>Dim Index as integer =0<text:line-break/>Do while Index &lt;=100<text:line-break/>for x = 1 to 6<text:line-break/>sleep(5000)<text:line-break/>api.Function("SelectIndex",Input:="Test.gtxml",Value:=x)<text:line-break/>next x<text:line-break/>index +=1<text:line-break/>loop</text:p>
      <text:h text:style-name="Heading_20_2" text:outline-level="2"><text:bookmark-start text:name="__RefHeading___add_a_title_at_a_specific_time_of_day_93"/><text:bookmark-start text:name="add_a_title_at_a_specific_time_of_day"/>Add a title at a specific time of day<text:bookmark-end text:name="__RefHeading___add_a_title_at_a_specific_time_of_day_93"/><text:bookmark-end text:name="add_a_title_at_a_specific_time_of_day"/></text:h>
      <text:p text:style-name="Preformatted_20_Text"> <text:line-break/>' triggers a function at a specific time of day (16:00)<text:line-break/>' in this example, INPUT1 ("1") is placed on overlay1<text:line-break/>' set the time here<text:line-break/>dim triggertime as string = "16:00"<text:line-break/><text:line-break/>Do While True<text:line-break/><text:s text:c="5"/>If triggertime = DateTime.Now.ToString("HH:mm") Then<text:s text:c="6"/>'use hh:mm for 12H display (AM/PM)<text:line-break/><text:s text:c="10"/>' here comes the function that is to be triggered at a certain time<text:line-break/><text:s text:c="11"/>API.Function("OverlayInput1In",Input:="1")<text:s text:c="2"/>' replace "1" with the input number you want<text:line-break/><text:s text:c="11"/>Exit do<text:line-break/><text:s text:c="5"/>End If<text:line-break/><text:s text:c="5"/>sleep(1000)<text:line-break/>Loop</text:p>
      <text:h text:style-name="Heading_20_2" text:outline-level="2"><text:bookmark-start text:name="__RefHeading___start_streaming_at_a_specific_time_94"/><text:bookmark-start text:name="start_streaming_at_a_specific_time"/>start streaming at a specific time<text:bookmark-end text:name="__RefHeading___start_streaming_at_a_specific_time_94"/><text:bookmark-end text:name="start_streaming_at_a_specific_time"/></text:h>
      <text:p text:style-name="Preformatted_20_Text"> ' triggers a function at a specific time of day (16:00)<text:line-break/>' in this example streaming 1 is started<text:line-break/>' Stream1:<text:s text:c="4"/>Value:="0"<text:line-break/>' Stream2:<text:s text:c="4"/>Value:="1"<text:line-break/>' Stream3:<text:s text:c="4"/>Value:="2"<text:line-break/><text:line-break/>' set the time here<text:line-break/>dim triggertime as string = "16:00"<text:line-break/><text:line-break/>Do While True<text:line-break/><text:s text:c="5"/>If triggertime = DateTime.Now.ToString("HH:mm") Then<text:line-break/><text:s text:c="10"/>' Here comes the function that is to be triggered at a certain time, Start Streaming 1<text:line-break/><text:s text:c="11"/>API.Function("StartStreaming",Value:="0") <text:line-break/><text:s text:c="11"/>Exit do<text:line-break/><text:s text:c="5"/>End If<text:line-break/><text:s text:c="5"/>sleep(1000)<text:line-break/>Loop</text:p>
      <text:h text:style-name="Heading_20_2" text:outline-level="2"><text:bookmark-start text:name="__RefHeading___vmix_command_every_x_times_95"/><text:bookmark-start text:name="vmix_command_every_x_times"/>vMix command every (x) times<text:bookmark-end text:name="__RefHeading___vmix_command_every_x_times_95"/><text:bookmark-end text:name="vmix_command_every_x_times"/></text:h>
      <text:p text:style-name="Text_20_body">This script keeps a list of times; when such a time is reached, a vMix command is executed.
In this example, Input1 is displayed on Overlay 1.</text:p>
      <text:p text:style-name="Preformatted_20_Text">' in the following code line, you put your needed times in the 24h format, with quotes, separated by a comma<text:line-break/>' you can put as many times in, as you need<text:line-break/>' this could be different, when your windows is set to 12h format, tha am/pm thing???<text:line-break/>Dim zeiten As String() = {"09:53", "09:54", "09:55", "09:56", "09:57", "09:58"} <text:line-break/><text:line-break/>'this is to check, if a new day has come. if this is true, the already executed times will be cleared<text:line-break/>Dim lastExecutionDate As Date = Date.Today<text:line-break/><text:line-break/>' this array holds the already executed times<text:line-break/>Dim executed As Boolean() = New Boolean(zeiten.Length - 1) {} <text:line-break/><text:line-break/>'loop starts here<text:line-break/>While True<text:line-break/><text:s text:c="4"/>Dim currentTime As DateTime = DateTime.Now<text:line-break/><text:line-break/><text:s text:c="4"/>'check, if a new day has come, if this is true, the already executed times will be cleared<text:line-break/><text:s text:c="4"/>If lastExecutionDate &lt;&gt; Date.Today Then<text:line-break/><text:s text:c="8"/>executed = New Boolean(zeiten.Length - 1) {}<text:line-break/><text:s text:c="8"/>lastExecutionDate = Date.Today<text:line-break/><text:s text:c="4"/>End If<text:line-break/><text:line-break/><text:s text:c="4"/>'check if the actual time is in your array, and, if not already executed, execute the vMix comand or commands<text:line-break/><text:s text:c="4"/>Dim currentFormattedTime As String = currentTime.ToString("HH:mm")<text:line-break/><text:s text:c="4"/>For i As Integer = 0 To zeiten.Length - 1<text:line-break/><text:s text:c="8"/>If zeiten(i) = currentFormattedTime AndAlso Not executed(i) Then<text:line-break/><text:s text:c="12"/>' here the vMix command will be executed, when a new time is true, you could add more commands here<text:line-break/><text:s text:c="12"/>' this example puts overlay 1 online, with Input1, please change this to your needs<text:line-break/><text:s text:c="12"/>API.Function("OverlayInput1In", Input:="1")<text:line-break/><text:s text:c="12"/>executed(i) = True ' mark the time as executed<text:line-break/><text:s text:c="12"/>Exit For<text:line-break/><text:s text:c="8"/>End If<text:line-break/><text:s text:c="4"/>Next<text:line-break/><text:s text:c="4"/>Sleep(200)<text:line-break/>End While</text:p>
      <text:h text:style-name="Heading_20_1" text:outline-level="1"><text:bookmark-start text:name="__RefHeading___gt_titler_functions_96"/><text:bookmark-start text:name="gt_titler_functions"/>GT Titler functions<text:bookmark-end text:name="__RefHeading___gt_titler_functions_96"/><text:bookmark-end text:name="gt_titler_functions"/></text:h>
      <text:h text:style-name="Heading_20_2" text:outline-level="2"><text:bookmark-start text:name="__RefHeading___growing_bars_97"/><text:bookmark-start text:name="growing_bars"/>growing bars<text:bookmark-end text:name="__RefHeading___growing_bars_97"/><text:bookmark-end text:name="growing_bars"/></text:h>
      <text:p text:style-name="Text_20_body"><draw:frame draw:style-name="media" draw:name="12" text:anchor-type="as-char" draw:z-index="12" svg:width="10.583333333333cm" svg:height="5.953125cm"><draw:image xlink:href="Pictures/f0f06bd31d9f9655c865cf33c9b4e2aa.png" xlink:type="simple" xlink:show="embed" xlink:actuate="onLoad"/></draw:frame><text:line-break/>
The gtzip template has ONE bar, consisting of 579 individual text fields (hard work <draw:frame draw:style-name="media" draw:name="13" text:anchor-type="as-char" draw:z-index="13" svg:width="" svg:rel-width="100%" svg:height="0cm"><draw:image xlink:href="Pictures/131619a5a29d231bd00dc4dc6632cd19.svg" xlink:type="simple" xlink:show="embed" xlink:actuate="onLoad"/></draw:frame>, each 3 pixels wide, each with the Arial “full block” characterl █<text:line-break/></text:p>
      <text:p text:style-name="Text_20_body">Load the GT-Title growingbars1.gtzip into vMix.<text:a xlink:type="simple" xlink:href="https://tvcrew.ch/wiki/lib/exe/fetch.php?media=growingbar1.gtzip" text:style-name="Internet_20_link" text:visited-style-name="Visited_20_Internet_20_Link">download growingbar1.gtzip </text:a><text:line-break/>
Adjust the size and position of the first bar with the position sliders of this input.<text:line-break/>
Create 3 virtual copies of this bar.<text:line-break/>
Move these additional bars to the correct position in each INPUT, using the position sliders.<text:line-break/></text:p>
      <text:p text:style-name="Text_20_body">(IMPORTANT) Rename the 3 copies to<text:line-break/>
growingbars2.gtzip<text:line-break/>
growingbars3.gtzip<text:line-break/>
growingbars4.gtzip<text:line-break/></text:p>
      <text:p text:style-name="Text_20_body">Lade einen transparenten Color-Input.
Füge die 4 growingbar-Titel in den Multiviewer ein.<text:line-break/>
Dieser Eingang ist dann dein fertiges Overlay-Signal.<text:line-break/></text:p>
      <text:p text:style-name="Text_20_body">Damit sich die Balken bewegen, werden 2 Skripte benötigt.<text:line-break/>
eines, um die Balken zu löschen<text:line-break/>
eines, um die Balken wachsen zu lassen<text:line-break/></text:p>
      <text:p text:style-name="Text_20_body">Load a transparent colour input.<text:line-break/>
select the 4 growingbar titles into the multiviewer.<text:line-break/>
This input is then your finished overlay signal.<text:line-break/></text:p>
      <text:p text:style-name="Text_20_body">For the bars to move, 2 scripts are needed.<text:line-break/>
one to erase the bars<text:line-break/>
one to make the bars grow<text:line-break/></text:p>
      <text:p text:style-name="Text_20_body">The scripts are loaded with the preset.<text:line-break/>
For testing please put the files on the desktop.<text:line-break/>
-Projekt growingbars.vmix<text:line-break/>
-GT Titel growingbar1.gtzip<text:line-break/></text:p>
      <text:p text:style-name="Text_20_body">In the script growingbars all necessary variables can be changed.<text:line-break/>
(colour, transparency of the bar, speed, percentages)<text:line-break/>
The script is designed for a sum of 100%.<text:line-break/></text:p>
      <text:p text:style-name="Text_20_body">The bar width is automatically adjusted, i.e. the participant with the highest percentage receives the full bar width.\</text:p>
      <text:p text:style-name="Text_20_body">Shortcut keys in the project:<text:line-break/>
C deletes the bar<text:line-break/>
G starts the bar<text:line-break/></text:p>
      <text:p text:style-name="Text_20_body"><text:a xlink:type="simple" xlink:href="https://drive.google.com/drive/folders/1VXy_69Nb606uss6nrtxZNzjdnO-fh8Nn?usp=sharing" text:style-name="Internet_20_link" text:visited-style-name="Visited_20_Internet_20_Link">all needed files (Projekt, Titel) are here</text:a><text:line-break/></text:p>
      <text:p text:style-name="Preformatted_20_Text">' this script is made for 4 bars, please extend it for more bars<text:line-break/>dim i as integer<text:s text:c="16"/>'variable for the loop<text:line-break/>dim barcolor as string<text:s text:c="10"/>'variable for the color of the bar<text:line-break/>dim fieldname as string<text:s text:c="9"/>'variable for the Fieldname of the Textfield in the gtzip template<text:line-break/>dim barwidth as integer = 579<text:s text:c="3"/>'579 textfields, each 3 pixels wide<text:line-break/>dim barspeed as integer = 0<text:s text:c="5"/>'higher values = slower bar grow, 0 = fastest possible<text:line-break/>dim barpause as integer = 450<text:s text:c="4"/>'waits xx miliseconfs, before painting the next bar<text:line-break/><text:line-break/>'change here the values from your competition (sum of the 4 maximal 100%)<text:line-break/>'dont change the part "dim Percentage_Candidate1 as integer =", only the digits at the end of the line!<text:line-break/>dim Percentage_Candidate1 as integer = 31<text:line-break/>dim Percentage_Candidate2 as integer = 25<text:line-break/>dim Percentage_Candidate3 as integer = 19<text:line-break/>dim Percentage_Candidate4 as integer = 25<text:line-break/><text:line-break/>'this sets the color of the bars<text:line-break/>'you can use all colors from here: https://www.w3schools.com/colors/colors_names.asp<text:line-break/>'color example "#FFD700" is GOLD<text:line-break/>'normal color<text:s text:c="7"/>= # + 6 HEX codes "#FFD700"<text:line-break/>'transparent color<text:s text:c="2"/>= # + 8 HEX codes, the first two characters are for tranparence, "#CCFFD700" CC = 70% transparent<text:line-break/><text:line-break/>barcolor = "#CCFFD700"<text:line-break/><text:line-break/>'______________________nothing to change from here ____________________________<text:line-break/><text:line-break/>'this section calculates the maximal barwidth (500) to the winner percentage<text:line-break/>dim Bar_width_1 as integer<text:line-break/>dim Bar_width_2 as integer<text:line-break/>dim Bar_width_3 as integer<text:line-break/>dim Bar_width_4 as integer<text:line-break/>dim maximalvalue as integer = Percentage_Candidate4 <text:line-break/>if Percentage_Candidate3 &gt; Percentage_Candidate4 then<text:s text:c="2"/>maximalvalue = Percentage_Candidate3 <text:line-break/>if Percentage_Candidate2 &gt; Percentage_Candidate3 then<text:s text:c="2"/>maximalvalue = Percentage_Candidate2<text:line-break/>if Percentage_Candidate1 &gt; Percentage_Candidate2 then<text:s text:c="2"/>maximalvalue = Percentage_Candidate1<text:line-break/>Bar_width_1 = barwidth /maximalvalue*Percentage_Candidate1<text:line-break/>Bar_width_2 = barwidth /maximalvalue*Percentage_Candidate2<text:line-break/>Bar_width_3 = barwidth /maximalvalue*Percentage_Candidate3<text:line-break/>Bar_width_4 = barwidth /maximalvalue*Percentage_Candidate4<text:line-break/><text:line-break/>'this paints the bars, one after the other<text:line-break/>for i = 1 to Bar_width_1<text:line-break/>fieldname = "T"+cstr(i) + ".Text"<text:line-break/>API.Function("SetTextColour",Input:="growingbar1.gtzip",SelectedName:= fieldname<text:s text:c="2"/>,Value:=barcolor)<text:line-break/>SLEEP (barspeed)<text:line-break/>next <text:line-break/>SLEEP (barpause)<text:line-break/><text:line-break/>for i = 1 to Bar_width_2<text:line-break/>fieldname = "T"+cstr(i) + ".Text"<text:line-break/>API.Function("SetTextColour",Input:="growingbar2.gtzip",SelectedName:= fieldname<text:s text:c="2"/>,Value:=barcolor)<text:line-break/>SLEEP (barspeed)<text:line-break/>next <text:line-break/>SLEEP (barpause)<text:line-break/><text:line-break/>for i = 1 to Bar_width_3<text:line-break/>fieldname = "T"+cstr(i) + ".Text"<text:line-break/>API.Function("SetTextColour",Input:="growingbar3.gtzip",SelectedName:= fieldname<text:s text:c="2"/>,Value:=barcolor)<text:line-break/>SLEEP (barspeed)<text:line-break/>next <text:line-break/>SLEEP (barpause)<text:line-break/><text:line-break/>for i = 1 to Bar_width_4<text:line-break/>fieldname = "T"+cstr(i) + ".Text"<text:line-break/>API.Function("SetTextColour",Input:="growingbar4.gtzip",SelectedName:= fieldname<text:s text:c="2"/>,Value:=barcolor)<text:line-break/>SLEEP (barspeed)<text:line-break/>next <text:line-break/>SLEEP (barpause)</text:p>
      <text:h text:style-name="Heading_20_2" text:outline-level="2"><text:bookmark-start text:name="__RefHeading___random_number_98"/><text:bookmark-start text:name="random_number"/>random number<text:bookmark-end text:name="__RefHeading___random_number_98"/><text:bookmark-end text:name="random_number"/></text:h>
      <text:p text:style-name="Text_20_body">generate random number per script.
title example: <text:a xlink:type="simple" xlink:href="https://tvcrew.ch/wiki/lib/exe/fetch.php?media=wuerfel.gtzip" text:style-name="Internet_20_link" text:visited-style-name="Visited_20_Internet_20_Link">wuerfel.gtzip</text:a></text:p>
      <text:p text:style-name="Preformatted_20_Text">Static Generator As System.Random = New System.Random()<text:line-break/>dim i as integer<text:line-break/>dim fieldname as string = "Zahl.Text"<text:line-break/>dim zahlrnd as integer<text:line-break/><text:line-break/>for i = 1 to 20<text:line-break/>zahlrnd = Generator.Next(1, 6)<text:line-break/>API.Function("SetText",Input:="wuerfel.gtzip",SelectedName:= "Zahl.Text",Value:=zahlrnd )<text:line-break/>sleep(100)<text:line-break/>next</text:p>
      <text:h text:style-name="Heading_20_2" text:outline-level="2"><text:bookmark-start text:name="__RefHeading___random_textcolor_99"/><text:bookmark-start text:name="random_textcolor"/>random textcolor<text:bookmark-end text:name="__RefHeading___random_textcolor_99"/><text:bookmark-end text:name="random_textcolor"/></text:h>
      <text:p text:style-name="Text_20_body">generate random color in a Title textfield per script.
title example: <text:a xlink:type="simple" xlink:href="https://tvcrew.ch/wiki/lib/exe/fetch.php?media=textfarbe.gtzip" text:style-name="Internet_20_link" text:visited-style-name="Visited_20_Internet_20_Link">textfarbe.gtzip</text:a></text:p>
      <text:p text:style-name="Preformatted_20_Text">Static Generator As System.Random = New System.Random()<text:line-break/>dim i as integer<text:line-break/>dim fieldname as string ="Text.Text"<text:line-break/>dim color as string<text:line-break/>dim colorrnd as integer<text:line-break/><text:line-break/>for i = 1 to 20<text:line-break/>colorrnd = Generator.Next(1, 11)<text:line-break/>'you can use colornames from https://www.w3schools.com/colors/colors_names.asp<text:line-break/>if colorrnd = 1 then color = "aqua"<text:line-break/>if colorrnd = 2 then color = "blue"<text:line-break/>if colorrnd = 3 then color = "Chartreuse"<text:line-break/>if colorrnd = 4 then color = "Crimson"<text:line-break/>if colorrnd = 5 then color = "GreenYellow"<text:line-break/>if colorrnd = 6 then color = "orange"<text:line-break/>if colorrnd = 7 then color = "LawnGreen"<text:line-break/>if colorrnd = 8 then color = "red"<text:line-break/>if colorrnd = 9 then color = "yellow"<text:line-break/>if colorrnd = 10 then color = "white"<text:line-break/>API.Function("SetTextColour",Input:="textfarbe.gtzip",SelectedName:= fieldname ,Value:=color)<text:line-break/>sleep(100) 'damit man es sieht<text:line-break/>next</text:p>
      <text:h text:style-name="Heading_20_2" text:outline-level="2"><text:bookmark-start text:name="__RefHeading___blinking_text_100"/><text:bookmark-start text:name="blinking_text"/>blinking text<text:bookmark-end text:name="__RefHeading___blinking_text_100"/><text:bookmark-end text:name="blinking_text"/></text:h>
      <text:p text:style-name="Text_20_body">SetTextVisible can toggle a text field on or off
SetTextVisibleON can switch on a text field
SetTextVisibleOFF can turn off a text field</text:p>
      <text:p text:style-name="Text_20_body">the same can be done with an image:
API.Function(“SetImageVisible”,Input:=“visibledemo.gtzip”,SelectedName:=“Image1.Source”)
SetImageVisible can toggle an image on or off.
SetImageVisibleON can turn on an image
SetImageVisibleOFF can switch off an image</text:p>
      <text:p text:style-name="Text_20_body">Also shapes created in the GT-Titler like Rectangles can be switched on and off using the alpha channel of the color.
SAMPLE: rgba(red, green, blue, alpha)</text:p>
      <text:p text:style-name="Text_20_body">Example title here: <text:a xlink:type="simple" xlink:href="https://tvcrew.ch/wiki/lib/exe/fetch.php?media=visibledemo.gtzip" text:style-name="Internet_20_link" text:visited-style-name="Visited_20_Internet_20_Link">visibledemo.gtzip</text:a></text:p>
      <text:p text:style-name="Preformatted_20_Text">dim visible as boolean = false<text:line-break/>do while true<text:line-break/><text:line-break/>if visible = false<text:line-break/><text:s text:c="2"/>API.Function("SetTextVisibleON",Input:="visibledemo.gtzip",SelectedName:="TextBlock1.Text")<text:line-break/><text:s text:c="2"/>API.Function("SetImageVisibleON",Input:="visibledemo.gtzip",SelectedName:="Image1.Source")<text:line-break/><text:s text:c="2"/>API.Function("SetColor",Input:="visibledemo.gtzip",SelectedName:= "Rectangle1.Fill.Color",Value:="#FF0000FF")<text:line-break/><text:s text:c="2"/>visible = true<text:line-break/>else<text:line-break/><text:s text:c="2"/>API.Function("SetTextVisibleOFF",Input:="visibledemo.gtzip",SelectedName:="TextBlock1.Text")<text:line-break/><text:s text:c="2"/>API.Function("SetImageVisibleOFF",Input:="visibledemo.gtzip",SelectedName:="Image1.Source")<text:line-break/><text:s text:c="2"/>API.Function("SetColor",Input:="visibledemo.gtzip",SelectedName:= "Rectangle1.Fill.Color",Value:="#FF000000")<text:line-break/><text:s text:c="2"/>visible = false<text:line-break/>end if<text:line-break/><text:line-break/>sleep(500)<text:line-break/><text:line-break/>loop</text:p>
      <text:h text:style-name="Heading_20_2" text:outline-level="2"><text:bookmark-start text:name="__RefHeading___text_on_off_based_on_a_specific_value_result_etc_101"/><text:bookmark-start text:name="text_on_off_based_on_a_specific_value_result_etc"/>Text on/off based on a specific value, result etc.<text:bookmark-end text:name="__RefHeading___text_on_off_based_on_a_specific_value_result_etc_101"/><text:bookmark-end text:name="text_on_off_based_on_a_specific_value_result_etc"/></text:h>
      <text:p text:style-name="Text_20_body">Makes text or images invisible if a text field in a title has a certain value.<text:line-break/>
This example uses the same title as in the above example, visibledemo.gtzip, and turns text and image in visibledemo.gtzip on and off based on a value from the title “Title 0- The Classic Blue.gtzip”, in the field “Headline.Text”.<text:line-break/></text:p>
      <text:p text:style-name="Preformatted_20_Text">dim a as string<text:line-break/><text:line-break/>do while true<text:line-break/><text:line-break/>'fills variable a with the content of Headline.Text <text:line-break/>a= Input.Find("Title 0- The Classic Blue.gtzip").Text("Headline.Text")<text:line-break/><text:line-break/>'if the content is exactly "a" then the text is visible, any other value hides the text<text:line-break/>if a = "a" then<text:line-break/><text:s text:c="2"/>API.Function("SetTextVisibleON",Input:="visibledemo.gtzip",SelectedName:="TextBlock1.Text")<text:line-break/><text:s text:c="2"/>API.Function("SetImageVisibleON",Input:="visibledemo.gtzip",SelectedName:="Image1.Source")<text:line-break/><text:s text:c="2"/>API.Function("SetColor",Input:="visibledemo.gtzip",SelectedName:= "Rectangle1.Fill.Color",Value:="#FF0000FF")<text:line-break/>else<text:line-break/><text:s text:c="2"/>API.Function("SetTextVisibleOFF",Input:="visibledemo.gtzip",SelectedName:="TextBlock1.Text")<text:line-break/><text:s text:c="2"/>API.Function("SetImageVisibleOFF",Input:="visibledemo.gtzip",SelectedName:="Image1.Source")<text:line-break/><text:s text:c="2"/>API.Function("SetColor",Input:="visibledemo.gtzip",SelectedName:= "Rectangle1.Fill.Color",Value:="#FF000000")<text:line-break/>end if<text:line-break/><text:line-break/>sleep(500)<text:line-break/><text:line-break/>loop<text:line-break/></text:p>
      <text:h text:style-name="Heading_20_1" text:outline-level="1"><text:bookmark-start text:name="__RefHeading___mix_funktionen_102"/><text:bookmark-start text:name="mix_funktionen"/>MIX Funktionen<text:bookmark-end text:name="__RefHeading___mix_funktionen_102"/><text:bookmark-end text:name="mix_funktionen"/></text:h>
      <text:h text:style-name="Heading_20_2" text:outline-level="2"><text:bookmark-start text:name="__RefHeading___mixer_input_or_aux_bus_103"/><text:bookmark-start text:name="mixer_input_or_aux_bus"/>Mixer Input (or AUX BUS)<text:bookmark-end text:name="__RefHeading___mixer_input_or_aux_bus_103"/><text:bookmark-end text:name="mixer_input_or_aux_bus"/></text:h>
      <text:p text:style-name="Text_20_body">vMix still has (from version 26) 16 small mixer inputs, which can also be used for various script-controlled functions. The advantage of the additional mixers is that each input can also be blended. (The mixers are only available from the 4K version onwards)<text:line-break/>
<text:span text:style-name=""><text:span text:style-name="">Here again, Mix=0 is the OUTPUT/PGM, Mix=1 is the first input MIX, which is then labeled Mix2 in the small preview window…. Confusing, but that's how it is.</text:span></text:span></text:p>
      <text:p text:style-name="Text_20_body">A mixer input is generated with the small up arrow next to the Add Input button.<text:line-break/>
<draw:frame draw:style-name="media" draw:name="14" text:anchor-type="as-char" draw:z-index="14" svg:width="3.96875cm" style:rel-width="100%" svg:height="8.651875cm" style:rel-height="scale"><draw:image xlink:href="Pictures/91a67d841cdcc8908d0d19d2afc83092.png" xlink:type="simple" xlink:show="embed" xlink:actuate="onLoad"/></draw:frame> <draw:frame draw:style-name="media" draw:name="15" text:anchor-type="as-char" draw:z-index="15" svg:width="10.583333333333cm" svg:height="4.9741666666667cm"><draw:image xlink:href="Pictures/ba1a3ff08e0c2d4ab7ab338b83b57504.png" xlink:type="simple" xlink:show="embed" xlink:actuate="onLoad"/></draw:frame><text:line-break/></text:p>
      <text:p text:style-name="Text_20_body">set Input 1 in Mix2 Preview</text:p>
      <text:p text:style-name="Preformatted_20_Text">API.Function("PreviewInput",Input:=1,Mix:=1)</text:p>
      <text:p text:style-name="Text_20_body">set Input 1 in Mix2 Output</text:p>
      <text:p text:style-name="Preformatted_20_Text">API.Function("ActiveInput",Input:=1,Mix:=1)</text:p>
      <text:p text:style-name="Text_20_body">fade Mix2</text:p>
      <text:p text:style-name="Preformatted_20_Text">API.Function("Fade",Input:=0,Mix:=1)<text:s text:c="4"/>' INPUT 0 is always PGM (OUTPUT)</text:p>
      <text:h text:style-name="Heading_20_1" text:outline-level="1"><text:bookmark-start text:name="__RefHeading___find_xpath_104"/><text:bookmark-start text:name="find_xpath"/>find XPATH<text:bookmark-end text:name="__RefHeading___find_xpath_104"/><text:bookmark-end text:name="find_xpath"/></text:h>
      <text:p text:style-name="Text_20_body">It is sometimes a bit confusing/tricky to find the right xpath to retrieve certain data from an XML file, be it within a script or in the XML data source manager. A few helpful links that can generate an xpath for you. However, you may need to adjust the results a bit depending on whether you use it in a script or in a data source manager.<text:line-break/></text:p>
      <text:p text:style-name="Text_20_body"><text:a xlink:type="simple" xlink:href="http://xmltoolbox.appspot.com/xpath_generator.html" text:style-name="Internet_20_link" text:visited-style-name="Visited_20_Internet_20_Link">http://xmltoolbox.appspot.com/xpath_generator.html</text:a> (returns a result based on a selection)<text:line-break/>
<text:a xlink:type="simple" xlink:href="https://www.easycodeforall.com/XPathUtility.jsp" text:style-name="Internet_20_link" text:visited-style-name="Visited_20_Internet_20_Link">https://www.easycodeforall.com/XPathUtility.jsp</text:a> (outputs a whole list of possible xpaths, also has a few other goodies)</text:p>
      <text:h text:style-name="Heading_20_1" text:outline-level="1"><text:bookmark-start text:name="__RefHeading___datasource_105"/><text:bookmark-start text:name="datasource"/>Datasource<text:bookmark-end text:name="__RefHeading___datasource_105"/><text:bookmark-end text:name="datasource"/></text:h>
      <text:p text:style-name="Text_20_body">With Datasource, text fields of a title can be coupled with external data. The following function as data:<text:line-break/>
-Excel
-Google Sheet
-JSON
-RSS
-Text
-XML</text:p>
      <text:p text:style-name="Text_20_body"><draw:frame draw:style-name="media" draw:name="16" text:anchor-type="as-char" draw:z-index="16" svg:width="10.583333333333cm" svg:height="4.445cm"><draw:image xlink:href="Pictures/4f3f23e67a3402a43759412285ec4500.png" xlink:type="simple" xlink:show="embed" xlink:actuate="onLoad"/></draw:frame></text:p>
      <text:h text:style-name="Heading_20_2" text:outline-level="2"><text:bookmark-start text:name="__RefHeading___using_the_api_of_vmix_as_a_datasource_106"/><text:bookmark-start text:name="using_the_api_of_vmix_as_a_datasource"/>Using the API of vMix as a datasource<text:bookmark-end text:name="__RefHeading___using_the_api_of_vmix_as_a_datasource_106"/><text:bookmark-end text:name="using_the_api_of_vmix_as_a_datasource"/></text:h>
      <text:p text:style-name="Text_20_body">Since vMix makes its API data available as XML, the Datasource Manager of vMix can of course also read and evaluate its own data.
To do this, open a title input and right-click in the small title field.
Demo title here: <text:a xlink:type="simple" xlink:href="https://tvcrew.ch/wiki/lib/exe/fetch.php?media=datasource_demo.gtzip" text:style-name="Internet_20_link" text:visited-style-name="Visited_20_Internet_20_Link">datasource_demo.gtzip</text:a></text:p>
      <text:p text:style-name="Text_20_body">1. Right mouse button in the title window, Title Editor<text:line-break/>
<draw:frame draw:style-name="media" draw:name="17" text:anchor-type="as-char" draw:z-index="17" svg:width="7.9375cm" style:rel-width="100%" svg:height="5.6091666666667cm" style:rel-height="scale"><draw:image xlink:href="Pictures/b9a07b512debf20e6ad9d8568367df14.png" xlink:type="simple" xlink:show="embed" xlink:actuate="onLoad"/></draw:frame>
<text:line-break/>
2. Data Source<text:line-break/>
<draw:frame draw:style-name="media" draw:name="18" text:anchor-type="as-char" draw:z-index="18" svg:width="13.229166666667cm" svg:height="2.1695833333333cm"><draw:image xlink:href="Pictures/8ca7a1d8c3737b9e2439a103056db988.png" xlink:type="simple" xlink:show="embed" xlink:actuate="onLoad"/></draw:frame><text:line-break/>
<text:line-break/>
3. Manage<text:line-break/>
<draw:frame draw:style-name="media" draw:name="19" text:anchor-type="as-char" draw:z-index="19" svg:width="10.583333333333cm" svg:height="2.2754166666667cm"><draw:image xlink:href="Pictures/c024a6a5b457db8e18bc7dfd365738fa.png" xlink:type="simple" xlink:show="embed" xlink:actuate="onLoad"/></draw:frame>
<text:line-break/>
4. Data Source, +, XML<text:line-break/>
<draw:frame draw:style-name="media" draw:name="20" text:anchor-type="as-char" draw:z-index="20" svg:width="7.9375cm" style:rel-width="100%" svg:height="7.064375cm" style:rel-height="scale"><draw:image xlink:href="Pictures/29e073a67598d32f5d85b67e3b7875f9.png" xlink:type="simple" xlink:show="embed" xlink:actuate="onLoad"/></draw:frame><text:line-break/>
<text:line-break/>
5. Name,</text:p>
      <text:p text:style-name="Preformatted_20_Text">e.g. vmix API,<text:s text:c="2"/>http://127.0.0.1:8088/api/?,<text:s text:c="2"/>and a valid XML node such as //inputs//input[@audiobusses]</text:p>
      <text:p text:style-name="Text_20_body">then, press OK.<text:line-break/>
<draw:frame draw:style-name="media" draw:name="21" text:anchor-type="as-char" draw:z-index="21" svg:width="15.875cm" svg:height="6.6675cm"><draw:image xlink:href="Pictures/4f3f23e67a3402a43759412285ec4500.png" xlink:type="simple" xlink:show="embed" xlink:actuate="onLoad"/></draw:frame><text:line-break/>
<text:line-break/>
6. This should then look like this:<text:line-break/>
<draw:frame draw:style-name="media" draw:name="22" text:anchor-type="as-char" draw:z-index="22" svg:width="15.875cm" svg:height="4.9477083333333cm"><draw:image xlink:href="Pictures/871c31613ce623e5eef400c4eb3cfcaa.png" xlink:type="simple" xlink:show="embed" xlink:actuate="onLoad"/></draw:frame><text:line-break/>
<text:line-break/>
7. After that, the individual data can be assigned to any text fields in the title.<text:line-break/>
<draw:frame draw:style-name="media" draw:name="23" text:anchor-type="as-char" draw:z-index="23" svg:width="15.875cm" svg:height="11.853333333333cm"><draw:image xlink:href="Pictures/52273127c516a05ddca44f167bfbd69b.png" xlink:type="simple" xlink:show="embed" xlink:actuate="onLoad"/></draw:frame><text:line-break/>
<text:line-break/>
<text:span text:style-name="Strong_20_Emphasis">Note: data only comes if something is written to the XML. If none of the inputs has audio, the node in the example will simply get NOTHING.</text:span><text:line-break/>
<text:line-break/>
<text:line-break/>
<text:line-break/></text:p>
      <text:h text:style-name="Heading_20_2" text:outline-level="2"><text:bookmark-start text:name="__RefHeading___select_a_specific_data_row_via_script_excel_or_google_sheet_107"/><text:bookmark-start text:name="select_a_specific_data_row_via_script_excel_or_google_sheet"/>select a specific data row via script (Excel or Google sheet)<text:bookmark-end text:name="__RefHeading___select_a_specific_data_row_via_script_excel_or_google_sheet_107"/><text:bookmark-end text:name="select_a_specific_data_row_via_script_excel_or_google_sheet"/></text:h>
      <text:p text:style-name="Text_20_body">In the example, the Google Sheet is called “Women's Football Google Sheet” and the table “Servette.\\”
If you now link title data with selected row, a row of the table can be selected via API. A table can be scrolled through like this.</text:p>
      <text:p text:style-name="Preformatted_20_Text">API.Function("DataSourceSelectRow",Value:="Frauenfussball Google Sheet,Servette,2")</text:p>
      <text:h text:style-name="Heading_20_2" text:outline-level="2"><text:bookmark-start text:name="__RefHeading___rotating_datasource_108"/><text:bookmark-start text:name="rotating_datasource"/>"rotating" Datasource<text:bookmark-end text:name="__RefHeading___rotating_datasource_108"/><text:bookmark-end text:name="rotating_datasource"/></text:h>
      <text:p text:style-name="Text_20_body">shows, until the script is stopped by hand, every 5 seconds one of 10 rows from a table Google Sheet “Women's Football Google Sheet” and the table “Results”.<text:line-break/></text:p>
      <text:p text:style-name="Preformatted_20_Text">while (true)<text:line-break/>For i As Integer = 1 to 10<text:line-break/>API.Function("DataSourceSelectRow",Value:="Frauenfussball Google Sheet,Resultate," &amp;i)<text:line-break/><text:s text:c="4"/>Sleep(5000)<text:line-break/>Next<text:line-break/>end while</text:p>
      <text:h text:style-name="Heading_20_1" text:outline-level="1"><text:bookmark-start text:name="__RefHeading___streaming_109"/><text:bookmark-start text:name="streaming"/>Streaming<text:bookmark-end text:name="__RefHeading___streaming_109"/><text:bookmark-end text:name="streaming"/></text:h>
      <text:h text:style-name="Heading_20_2" text:outline-level="2"><text:bookmark-start text:name="__RefHeading___streamingkey_url_pw_setzen_110"/><text:bookmark-start text:name="streamingkey_url_pw_setzen"/>streamingkey/URL/PW setzen<text:bookmark-end text:name="__RefHeading___streamingkey_url_pw_setzen_110"/><text:bookmark-end text:name="streamingkey_url_pw_setzen"/></text:h>
      <text:p text:style-name="Text_20_body">RTMP Stream URL for stream1 <text:line-break/>
<text:span text:style-name="">(Stream2 “Input:=2”, Stream 3 “Input:=3”)</text:span></text:p>
      <text:p text:style-name="Preformatted_20_Text">API.Function("StreamingSetURL","Input=1", "rtmp://x.xx123456.i.akamaientrypoint.net/EntryPoint")</text:p>
      <text:p text:style-name="Text_20_body">Streamkey</text:p>
      <text:p text:style-name="Preformatted_20_Text">API.Function("StreamingSetKey","Input:=1", "2222oioioi23456")</text:p>
      <text:p text:style-name="Text_20_body"><text:span text:style-name="Emphasis">OPTIONAL</text:span><text:line-break/></text:p>
      <text:p text:style-name="Text_20_body">User</text:p>
      <text:p text:style-name="Preformatted_20_Text">API.Function("StreamingSetUsername","Input:=1", "USER99")</text:p>
      <text:p text:style-name="Text_20_body">Password</text:p>
      <text:p text:style-name="Preformatted_20_Text">API.Function("StreamingSetPassword","Input:=1", "123456")</text:p>
      <text:h text:style-name="Heading_20_2" text:outline-level="2"><text:bookmark-start text:name="__RefHeading___is_the_streaming_stream1_running_111"/><text:bookmark-start text:name="is_the_streaming_stream1_running"/>is the streaming (stream1) running?<text:bookmark-end text:name="__RefHeading___is_the_streaming_stream1_running_111"/><text:bookmark-end text:name="is_the_streaming_stream1_running"/></text:h>
      <text:p text:style-name="Text_20_body">Request streaming status via API and write the value in a title input as a display. An example title from the GT Library is selected as the title. <text:span text:style-name="Strong_20_Emphasis">Title 0- The Classic Blue.gtzip</text:span><text:line-break/>
<draw:frame draw:style-name="media" draw:name="24" text:anchor-type="as-char" draw:z-index="24" svg:width="7.9375cm" style:rel-width="100%" svg:height="8.7841666666667cm" style:rel-height="scale"><draw:image xlink:href="Pictures/ceb34f341c1665b26381684ed1646791.png" xlink:type="simple" xlink:show="embed" xlink:actuate="onLoad"/></draw:frame><text:line-break/></text:p>
      <text:p text:style-name="Preformatted_20_Text">dim isstreaming as string = ""<text:line-break/><text:line-break/>' do while true/loop,checks continuously until the script is stopped<text:line-break/>do while true<text:line-break/><text:line-break/><text:s text:c="3"/>dim xml as string = API.XML()<text:line-break/><text:s text:c="3"/>dim x as new system.xml.xmldocument<text:line-break/><text:s text:c="3"/>x.loadxml(xml)<text:line-break/><text:line-break/>' are we streaming?<text:line-break/><text:s text:c="3"/>isstreaming = (x.SelectSingleNode("/vmix/streaming[1]").InnerText)<text:line-break/><text:s text:c="2"/><text:line-break/>' write an answer in a title and change the colour accordingly<text:line-break/>if isstreaming = true<text:line-break/><text:s text:c="2"/>API.Function("SetText",Input:="Title 0- The Classic Blue.gtzip",SelectedName:="Headline.Text",Value:="Streaming is running")<text:line-break/><text:s text:c="2"/>API.Function("SetTextColour",Input:="Title 0- The Classic Blue.gtzip",SelectedName:="Headline.Text",Value:="red")<text:line-break/>else<text:line-break/><text:s text:c="2"/>API.Function("SetText",Input:="Title 0- The Classic Blue.gtzip",SelectedName:="Headline.Text",Value:="Streaming is stopped")<text:line-break/><text:s text:c="2"/>API.Function("SetTextColour",Input:="Title 0- The Classic Blue.gtzip",SelectedName:="Headline.Text",Value:="green")<text:line-break/>end if<text:line-break/><text:line-break/>sleep(500)<text:line-break/>loop</text:p>
      <text:h text:style-name="Heading_20_1" text:outline-level="1"><text:bookmark-start text:name="__RefHeading___move_ptz_cameras_112"/><text:bookmark-start text:name="move_ptz_cameras"/>move PTZ cameras<text:bookmark-end text:name="__RefHeading___move_ptz_cameras_112"/><text:bookmark-end text:name="move_ptz_cameras"/></text:h>
      <text:p text:style-name="Text_20_body">zoom<text:line-break/></text:p>
      <text:p text:style-name="Preformatted_20_Text">API.Function("SetZoom",Input:="1",Value:="0.5") </text:p>
      <text:p text:style-name="Text_20_body"><text:line-break/></text:p>
      <text:p text:style-name="Text_20_body">tilt<text:line-break/></text:p>
      <text:p text:style-name="Preformatted_20_Text">API.Function("SetPanX",Input:="1",Value:="0.5") </text:p>
      <text:p text:style-name="Preformatted_20_Text">API.Function("SetPanY",Input:="1",Value:="0.5") </text:p>
      <text:p text:style-name="Text_20_body"><text:line-break/></text:p>
      <text:h text:style-name="Heading_20_1" text:outline-level="1"><text:bookmark-start text:name="__RefHeading___initialise_external_output_correctly_at_start-up_autostart_113"/><text:bookmark-start text:name="initialise_external_output_correctly_at_start-up_autostart"/>initialise external output correctly at start-up (AUTOSTART)<text:bookmark-end text:name="__RefHeading___initialise_external_output_correctly_at_start-up_autostart_113"/><text:bookmark-end text:name="initialise_external_output_correctly_at_start-up_autostart"/></text:h>
      <text:p text:style-name="Text_20_body">Since Blackmagic Decklink cards do not initialize correctly in vMix, you MUST switch external output on and off 3 times for safety. vMix is aware of this problem, but is obviously not able to solve the problem on their side.</text:p>
      <text:p text:style-name="Text_20_body">This requires a script and a web browser input in EVERY project. When the project is started, the website is called once. Since a vMix API command can also be sent via the web browser, this command triggers the script. </text:p>
      <text:p text:style-name="Text_20_body">The web browser INPUT has the following URL:<text:line-break/></text:p>
      <text:p text:style-name="Preformatted_20_Text">http://127.0.0.1:8088/api/?Function=ScriptStart&amp;Value=startexternal</text:p>
      <text:p text:style-name="Text_20_body">The following script with the name “startexternal” must be present on the computer:<text:line-break/></text:p>
      <text:p text:style-name="Preformatted_20_Text">API.Function("StartExternal")<text:line-break/>sleep (1000)<text:line-break/>API.Function("StopExternal")<text:line-break/>sleep (1000)<text:line-break/>API.Function("StartExternal")<text:line-break/>sleep (1000)<text:line-break/>API.Function("StopExternal")<text:line-break/>sleep (1000)<text:line-break/>API.Function("StartExternal")</text:p>
      <text:p text:style-name="Text_20_body">With this trick, almost any function can be executed as an Autostart command.<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10::41:15</meta:creation-date>
    <dc:creator>Generated</dc:creator>
    <dc:date>2026-09-04T10::41:15</dc:date>
    <dc:language>en-US</dc:language>
    <meta:editing-cycles>1</meta:editing-cycles>
    <meta:editing-duration>PT0S</meta:editing-duration>
    <dc:title>scripting_examples</dc:title>
  </office:meta>
</office:document-meta>
</file>