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9f818fc2c53edbd3ed60f737a8bffd5.jpg"/>
  <manifest:file-entry manifest:media-type="image/png" manifest:full-path="Pictures/82dafed96be89c63942dc938b2aa5b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vmix_random_number_generator"/><text:bookmark-start text:name="__RefHeading___vmix_random_number_generator_1"/><text:bookmark-start text:name="vmix_random_number_generator"/>vMix Random Number Generator<text:bookmark-end text:name="__RefHeading___vmix_random_number_generator_1"/><text:bookmark-end text:name="vmix_random_number_generator"/></text:h>
      <text:p text:style-name="Text_20_body">Dieses Programm zieht eine Zufallszahl. Die Einstellungen dafür werden im Verzeichnis C:\VMIX\vMixRandomizer abgelegt. Falls dieses Verzeichnis nicht existiert, wird es erstellt.<text:line-break/>
<text:line-break/>
Folgende Einstellmöglichkeiten sind vorhanden:<text:line-break/></text:p>
      <text:list text:style-name="List_20_1" text:continue-numbering="false">
        <text:list-item>
          <text:p text:style-name="List_20_1_Content_First"> die untere und obere Grenze kann eingestellt werden</text:p>
        </text:list-item>
        <text:list-item>
          <text:p text:style-name="List_20_1_Content"> gezogene Zahlen mit oder ohne führende Null</text:p>
        </text:list-item>
        <text:list-item>
          <text:p text:style-name="List_20_1_Content_Last"> Wahlmöglichkeit ob bereits gezogene Zahlen nicht wieder gezogen werden können<text:line-break/></text:p>
        </text:list-item>
      </text:list>
      <text:p text:style-name="Text_20_body">Das Programm schickt die gezogene Zahl zu vMix zum Titel 'random.gtzip' zum Textfeld 'random.Text'
Ein Beispieltitel befindet sich auch im Downloadverzeichnis.<text:line-break/>
Die gezogenen Zahlen werden in einer Liste gespeichert, diese Liste kann abgespeichert werden. Der dafür vorgesehene Pfad ist vorgegeben. C:\VMIX\vMixRandomizer <text:line-break/>
<draw:frame draw:style-name="media" draw:name="0" text:anchor-type="as-char" draw:z-index="0" svg:width="23.8125cm" style:rel-width="100%" svg:height="13.493100981194cm" style:rel-height="scale"><draw:image xlink:href="Pictures/89f818fc2c53edbd3ed60f737a8bffd5.jpg" xlink:type="simple" xlink:show="embed" xlink:actuate="onLoad"/></draw:frame></text:p>
      <text:p text:style-name="Text_20_body"><text:a xlink:type="simple" xlink:href="https://drive.google.com/drive/folders/1eaFpHtBadQum1_9Dama3-sfm8CGsrasz?usp=sharing" text:style-name="Internet_20_link" text:visited-style-name="Visited_20_Internet_20_Link">Download hier</text:a></text:p>
      <text:p text:style-name="Text_20_body"><text:span text:style-name="">Da meine Programme nicht digital signiert sind, kommt eventuell beim ersten Mal starten eine Windows 10 Warnung. Click auf weitere Informationen, trotzdem ausführen.<text:line-break/>
Since my programs are not digitally signed, a Windows 10 warning appears the first time I start them. Click on further information, run anyway.
</text:span><text:line-break/></text:p>
      <text:p text:style-name="Text_20_body"><draw:frame draw:style-name="media" draw:name="1" text:anchor-type="as-char" draw:z-index="1" svg:width="5.2916666666667cm" style:rel-width="100%" svg:height="4.9257009345794cm" style:rel-height="scale"><draw:image xlink:href="Pictures/82dafed96be89c63942dc938b2aa5b3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04::36:32</meta:creation-date>
    <dc:creator>Generated</dc:creator>
    <dc:date>2026-08-19T04::36:32</dc:date>
    <dc:language>en-US</dc:language>
    <meta:editing-cycles>1</meta:editing-cycles>
    <meta:editing-duration>PT0S</meta:editing-duration>
    <dc:title>vmix_random_number_generator</dc:title>
  </office:meta>
</office:document-meta>
</file>