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dafed96be89c63942dc938b2aa5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screens"/><text:bookmark-start text:name="__RefHeading___testbild_generator_1"/><text:bookmark-start text:name="testbild_generator"/>Testbild Generator<text:bookmark-end text:name="__RefHeading___testbild_generator_1"/><text:bookmark-end text:name="testbild_generator"/></text:h>
      <text:p text:style-name="Text_20_body">Das hat nichts mit vMix zu tun, macht aber aus einem gewöhnlichen Windows-Laptop einen einfachen Testbild Generator Das Programm ist ein single EXE File, die Bilder sind ins Programm eingebunden (HD und UHD).<text:line-break/>
<text:a xlink:type="simple" xlink:href="https://drive.google.com/drive/folders/1mcXvI0ur3HzY6d19oBEhpHnsYILijcNT?usp=sharing" text:style-name="Internet_20_link" text:visited-style-name="Visited_20_Internet_20_Link">Testbild Generator (Windows only)</text:a></text:p>
      <text:p text:style-name="Text_20_body"><text:span text:style-name="">Da meine Programme nicht digital signiert sind, kommt beim ersten Mal starten eine Windows 10 Warnung. Click auf weitere Informationen, trotzdem ausführen.</text:span><text:line-break/>
<draw:frame draw:style-name="media" draw:name="0" text:anchor-type="as-char" draw:z-index="0" svg:width="5.2916666666667cm" style:rel-width="100%" svg:height="4.9257009345794cm" style:rel-height="scale"><draw:image xlink:href="Pictures/82dafed96be89c63942dc938b2aa5b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38:18</meta:creation-date>
    <dc:creator>Generated</dc:creator>
    <dc:date>2026-08-20T20::38:18</dc:date>
    <dc:language>en-US</dc:language>
    <meta:editing-cycles>1</meta:editing-cycles>
    <meta:editing-duration>PT0S</meta:editing-duration>
    <dc:title>testscreens</dc:title>
  </office:meta>
</office:document-meta>
</file>