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0b2b4b70606fcb91fd78031f4704afc.png"/>
  <manifest:file-entry manifest:media-type="image/svg+xml" manifest:full-path="Pictures/5d6ca36722513c3612a2a889321853e5.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rt_grundlagen"/><text:bookmark-start text:name="__RefHeading___srt_grundlagen_1"/><text:bookmark-start text:name="srt_grundlagen"/>SRT Grundlagen<text:bookmark-end text:name="__RefHeading___srt_grundlagen_1"/><text:bookmark-end text:name="srt_grundlagen"/></text:h>
      <text:p text:style-name="Text_20_body"><draw:frame draw:style-name="media" draw:name="0" text:anchor-type="as-char" draw:z-index="0" svg:width="5.2916666666667cm" style:rel-width="100%" svg:height="3.9129948914432cm" style:rel-height="scale"><draw:image xlink:href="Pictures/00b2b4b70606fcb91fd78031f4704afc.png" xlink:type="simple" xlink:show="embed" xlink:actuate="onLoad"/></draw:frame></text:p>
      <text:p text:style-name="Text_20_body">SRT (Secure Reliable Transport) ist ein Open-Source-Videotransportprotokoll. Es optimiert die Streaming-Leistung über unvorhersehbare Netzwerke wie das Internet, indem es sich dynamisch an die Echtzeit-Netzwerkbedingungen anpassen lässt. Es ist bestens geeignet, Video und/oder Audio über das öffentliche Internet zu übertragen. SRT kommt auch mit stark schwankenden Bandbreiten gut zurecht. Die Qualität der Übertragung kann durch eine Erhöhung der Latenz verbessert werden, da so mehr Zeit für Fehlerkorrekturen und Pufferung zur Verfügung steht. Mehrere SRT Ströme von der gleichen Aussenstelle kommen zeitgleich beim Empfänger an, wenn alle Streamingparameter gleich eingestellt sind.</text:p>
      <text:p text:style-name="Text_20_body">SRT basiert auf dem UDP Protokoll. UDP ist ein sogenanntes verbindungsloses Protokoll. Das vorher bekannte TCP hatte zu viele Nachteile bezüglich Geschwindigkeit. TCP ist für Anwendungen vorgesehen, die auf eine vollständige und gesicherte Übertragung angewiesen sind. UDP ist aber nicht auf eine bestehende Verbindung angewiesen, sondern sendet seine Daten einfach an eine bekannte Adresse auf einen bekannten Port. Das bedeutet aber auch, der Absender weiss nicht, ob seine verschickten Datenpakete angekommen sind. Während TCP Bestätigungen beim Datenempfang sendet, verzichtet UDP darauf. Das hat den Vorteil, dass der Paket-Header viel kleiner ist und die Übertragungsstrecke keine Bestätigungen übertragen muss. Auf UDP basieren viele höherliegende Protokolle wie RTP und auch SRT, die zusätzliche Funktionen wie Fehlerkorrektur, Timing oder Verschlüsselung bieten. Die weiterentwickelten Protokolle können verlorene Pakete in einem gewissen Rahmen erneut anfordern und auch punkto Sicherheit wurde bei SRT mit einer wählbaren AES128-, AES192- oder AES256-Verschlüsselung Genüge getan. Der Nachteil von SRT bezüglich Port Forwarding wird mit dem künftigen RIST Protokoll auf andere Weise adressiert. Wie bei SRT wird auch RIST einige Zeit brauchen, bis es zu marktreifen Lösungen kommen wird. Bei SRT, 2017 von Haivision mit Referenz Applikationen als OpenSource vorgestellt, dauerte das auch ein Weilchen bis es hier gelandet ist <draw:frame draw:style-name="media" draw:name="1" text:anchor-type="as-char" draw:z-index="1" svg:width="" svg:rel-width="100%" svg:height="0cm"><draw:image xlink:href="Pictures/5d6ca36722513c3612a2a889321853e5.svg" xlink:type="simple" xlink:show="embed" xlink:actuate="onLoad"/></draw:frame>)<text:line-break/>
Weiterführende Grundlagen findest Du hier: <text:a xlink:type="simple" xlink:href="https://srtlab.github.io/srt-cookbook/" text:style-name="Internet_20_link" text:visited-style-name="Visited_20_Internet_20_Link">srt-cookbook</text:a><text:line-break/></text:p>
      <text:p text:style-name="Text_20_body"><text:span text:style-name="Strong_20_Emphasis">Merkmale</text:span></text:p>
      <text:list text:style-name="List_20_1" text:continue-numbering="false">
        <text:list-item>
          <text:p text:style-name="List_20_1_Content_First">Input- und Output-Unterstützung (Senden und Empfangen) für die Verbindungsmethoden Caller, Listener und Rendezvous.<text:line-break/></text:p>
        </text:list-item>
        <text:list-item>
          <text:p text:style-name="List_20_1_Content">Optionale  128-, 192- oder 256-Bit-Verschlüsselung<text:line-break/></text:p>
        </text:list-item>
        <text:list-item>
          <text:p text:style-name="List_20_1_Content">Hardware-(GPU-)beschleunigte Codierung und Decodierung von HEVC- oder H264-Video in bis zu 4K (sofern von der vorhandenen Hardware und dem Betriebssystem unterstützt).<text:line-break/></text:p>
        </text:list-item>
        <text:list-item>
          <text:p text:style-name="List_20_1_Content_Last">Bis zu 8 Kanäle für AAC-Audio.<text:line-break/></text:p>
        </text:list-item>
      </text:list>
      <text:p text:style-name="Text_20_body">SRT kennt 3 verschiede Verbindungs-Typen<text:line-break/></text:p>
      <text:list text:style-name="List_20_1" text:continue-numbering="false">
        <text:list-item>
          <text:p text:style-name="List_20_1_Content_First"> <text:span text:style-name="Strong_20_Emphasis">Caller</text:span>  Die Caller Seite ist die Seite, von der Du die die öffentliche IP-Adresse NICHT kennst oder nicht benutzen kannst. (z.B ein Mobile Pohone oder ein GSM Modem)<text:line-break/></text:p>
        </text:list-item>
        <text:list-item>
          <text:p text:style-name="List_20_1_Content"> <text:span text:style-name="Strong_20_Emphasis">Listener</text:span>  die Listener Seite ist die, von welcher Du die öffentliche IP-Adresse kennst.<text:line-break/></text:p>
        </text:list-item>
        <text:list-item>
          <text:p text:style-name="List_20_1_Content_Last"> <text:span text:style-name="Strong_20_Emphasis">Rendevous</text:span>  im Rendezvous-Modus initiieren beide Knoten die Kommunikation. Der Rendezvous-Modus wird verwendet, wenn sich beide Knoten hinter Firewalls befinden und sollte die Kommunikation ohne Konfiguration der Firewall ermöglichen. Meistens (in 99% aller Fälle) funktionier Rendevous aber nur hinter einem Router, da wegen PAT (Port Adress Translation) die Ports nicht korrekt weitergegeben werden können. Warum Rendevous Mode eigentlich nicht verwendet wird, liest Du hier.<text:a xlink:type="simple" xlink:href="http://en.kiloview.com/news/Why-Aren&amp;#39;t-People-Using-SRT&amp;#39;s-Rendezvous-Mode%3F-159.html" text:style-name="Internet_20_link" text:visited-style-name="Visited_20_Internet_20_Link">Why Aren't People Using SRT's Rendezvous Mode?</text:a>\\<text:line-break/></text:p>
        </text:list-item>
      </text:list>
      <text:p text:style-name="Text_20_body"><text:span text:style-name="Strong_20_Emphasis"><text:span text:style-name=""><text:span text:style-name="">Es ist wichtig zu verstehen, dass die drei Verbindungsarten NICHTS mit der Senderrichtung zu tun haben.</text:span></text:span></text:span><text:line-break/>
<text:span text:style-name="Strong_20_Emphasis"><text:span text:style-name=""><text:span text:style-name="">REGEL: die Aussenstelle ist immer der Caller, das Studio immer der Listener, egal ob die Aussenstelle ein Signal empfängt oder sendet.</text:span></text:span></text:span><text:line-break/></text:p>
      <text:h text:style-name="Heading_20_2" text:outline-level="2"><text:bookmark-start text:name="__RefHeading___voraussetzungen_fuer_die_internetleitung_up_oder_down_2"/><text:bookmark-start text:name="voraussetzungen_fuer_die_internetleitung_up_oder_down"/>Voraussetzungen für die Internetleitung (Up oder Down)<text:bookmark-end text:name="__RefHeading___voraussetzungen_fuer_die_internetleitung_up_oder_down_2"/><text:bookmark-end text:name="voraussetzungen_fuer_die_internetleitung_up_oder_down"/></text:h>
      <text:p text:style-name="Text_20_body">SRT Streams sind immer progressiv<text:line-break/></text:p>
      <text:list text:style-name="List_20_1" text:continue-numbering="false">
        <text:list-item>
          <text:p text:style-name="List_20_1_Content_First">für einen SD Stream ca. 2Mbit/s<text:line-break/></text:p>
        </text:list-item>
        <text:list-item>
          <text:p text:style-name="List_20_1_Content">für einen HD 720 Stream Minimum 2Mbit/s, Empfehlung 2 - 3.5Mbit/s, optimal 4 Mbit/s<text:line-break/></text:p>
        </text:list-item>
        <text:list-item>
          <text:p text:style-name="List_20_1_Content">für einen HD 1080 Stream Minimum 3Mbit/s, wir empfehlen 4 - 6Mbit/s, optimal 10 Mbit/s<text:line-break/></text:p>
        </text:list-item>
        <text:list-item>
          <text:p text:style-name="List_20_1_Content_Last">für einen UHD Stream Minimum 25Mbit/s, wir empfehlen 50Mbit/s, optimal 100Mbit/s<text:line-break/></text:p>
        </text:list-item>
      </text:list>
      <text:h text:style-name="Heading_20_1" text:outline-level="1"><text:bookmark-start text:name="__RefHeading___hardware_und_software_fuer_srt_3"/><text:bookmark-start text:name="hardware_und_software_fuer_srt"/>Hardware und Software für SRT<text:bookmark-end text:name="__RefHeading___hardware_und_software_fuer_srt_3"/><text:bookmark-end text:name="hardware_und_software_fuer_srt"/></text:h>
      <text:p text:style-name="Text_20_body">die folgenden Listen sind nicht vollständig…<text:line-break/></text:p>
      <text:h text:style-name="Heading_20_2" text:outline-level="2"><text:bookmark-start text:name="__RefHeading___hardware-encoder_und_-decoder_4"/><text:bookmark-start text:name="hardware-encoder_und_-decoder"/>Hardware-Encoder und -Decoder<text:bookmark-end text:name="__RefHeading___hardware-encoder_und_-decoder_4"/><text:bookmark-end text:name="hardware-encoder_und_-decoder"/></text:h>
      <text:p text:style-name="Text_20_body"><text:a xlink:type="simple" xlink:href="http://en.kiloview.com/" text:style-name="Internet_20_link" text:visited-style-name="Visited_20_Internet_20_Link">Kiloview</text:a><text:line-break/>
<text:a xlink:type="simple" xlink:href="https://www.haivision.com/products/makito-series/" text:style-name="Internet_20_link" text:visited-style-name="Visited_20_Internet_20_Link">Haivision</text:a> die Erfinder<text:line-break/>
<text:a xlink:type="simple" xlink:href="https://teradek.com/collections/cube-600-series#encoder" text:style-name="Internet_20_link" text:visited-style-name="Visited_20_Internet_20_Link">Teradek 600 oder 700 Serie</text:a><text:line-break/>
<text:a xlink:type="simple" xlink:href="https://www.matrox.com/en/video/products/encoders-decoders/monarch-edge-series/monarch-edge-remote-production" text:style-name="Internet_20_link" text:visited-style-name="Visited_20_Internet_20_Link">Matrox®
Monarch™ EDGE, 4K/Multi-HD Remote Production Encoder and Decoder (mit Tally und TB)</text:a><text:line-break/></text:p>
      <text:p text:style-name="Text_20_body"><text:a xlink:type="simple" xlink:href="https://streamrus.com/" text:style-name="Internet_20_link" text:visited-style-name="Visited_20_Internet_20_Link">OnPremise SRT rpiPlayer SRT Decoder (nur H264) mit einem Rasperry RPi2, RPi3 oder RPi4 (freeware)</text:a><text:line-break/></text:p>
      <text:h text:style-name="Heading_20_2" text:outline-level="2"><text:bookmark-start text:name="__RefHeading___software-encoder_und_-decoder_5"/><text:bookmark-start text:name="software-encoder_und_-decoder"/>Software-Encoder und -Decoder<text:bookmark-end text:name="__RefHeading___software-encoder_und_-decoder_5"/><text:bookmark-end text:name="software-encoder_und_-decoder"/></text:h>
      <text:p text:style-name="Text_20_body"><text:a xlink:type="simple" xlink:href="https://vmix.com" text:style-name="Internet_20_link" text:visited-style-name="Visited_20_Internet_20_Link">vMix, Windows</text:a><text:line-break/>
<text:a xlink:type="simple" xlink:href="https://obsproject.com/de" text:style-name="Internet_20_link" text:visited-style-name="Visited_20_Internet_20_Link">OBS (freeware), Windows, Mac, Linux</text:a><text:line-break/>
<text:a xlink:type="simple" xlink:href="https://srtminiserver.com/srtstreamer.html" text:style-name="Internet_20_link" text:visited-style-name="Visited_20_Internet_20_Link">SRT-Streamer(freeware), Windows</text:a><text:line-break/>
<text:a xlink:type="simple" xlink:href="https://srtminiserver.com/remote_expert.html" text:style-name="Internet_20_link" text:visited-style-name="Visited_20_Internet_20_Link">Remote-Expert(freeware), Windows</text:a><text:line-break/>
<text:a xlink:type="simple" xlink:href="https://srtminiserver.com" text:style-name="Internet_20_link" text:visited-style-name="Visited_20_Internet_20_Link">SRT Miniserver, Windows</text:a><text:line-break/></text:p>
      <text:p text:style-name="Text_20_body"><text:a xlink:type="simple" xlink:href="https://softvelum.com/larix/" text:style-name="Internet_20_link" text:visited-style-name="Visited_20_Internet_20_Link">Larix Broadcaster (10-20$/Monat), IOS/Android</text:a><text:line-break/>
<text:a xlink:type="simple" xlink:href="https://www.haivision.com/products/player-set-top-boxes/haivision-play-pro/" text:style-name="Internet_20_link" text:visited-style-name="Visited_20_Internet_20_Link">Haivision Pro (freeware), IOS/Android</text:a><text:line-break/></text:p>
      <text:p text:style-name="Text_20_body"><text:a xlink:type="simple" xlink:href="https://softvelum.com/larix/" text:style-name="Internet_20_link" text:visited-style-name="Visited_20_Internet_20_Link">Larix Player (freeware), IOS/Android</text:a><text:line-break/>
<text:a xlink:type="simple" xlink:href="https://www.videolan.org/vlc/index.de.html" text:style-name="Internet_20_link" text:visited-style-name="Visited_20_Internet_20_Link">VLC (freeware),nur als Player)</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8::10:57</meta:creation-date>
    <dc:creator>Generated</dc:creator>
    <dc:date>2026-09-06T18::10:57</dc:date>
    <dc:language>en-US</dc:language>
    <meta:editing-cycles>1</meta:editing-cycles>
    <meta:editing-duration>PT0S</meta:editing-duration>
    <dc:title>srt_grundlagen</dc:title>
  </office:meta>
</office:document-meta>
</file>