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b4686997909d15818696c32982d1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xf_format_manuell_hinzufuegen"/><text:bookmark-start text:name="__RefHeading___mxf_fileformat_hinzufuegen_1"/><text:bookmark-start text:name="mxf_fileformat_hinzufuegen"/>MXF Fileformat hinzufügen<text:bookmark-end text:name="__RefHeading___mxf_fileformat_hinzufuegen_1"/><text:bookmark-end text:name="mxf_fileformat_hinzufuegen"/></text:h>
      <text:p text:style-name="Text_20_body"><text:span text:style-name="">ACHTUNG: NUR FÜR ERFAHRENE PC BENUTZER!</text:span><text:line-break/>
Leider verschwindet die Option nach jedem vMix Software Update, und muss nach dem Update wiederholt werden.<text:line-break/>
<text:line-break/>
<text:line-break/>
Das XML File anpassen mit Editor im Admin Modus:<text:line-break/>
C:\Program Files (x86)\vMix\streaming\ffmpegformats.xml<text:line-break/></text:p>
      <text:p text:style-name="Text_20_body">Vor das &lt;/formats&gt; am Ende des Files folgendes einfügen:</text:p>
      <text:p text:style-name="Preformatted_20_Text">&lt;format&gt;<text:line-break/><text:s text:c="2"/>&lt;name&gt;MXF&lt;/name&gt;<text:line-break/><text:s text:c="2"/>&lt;extensions&gt;<text:line-break/><text:s text:c="4"/>&lt;extension name="MXF" ext=".mxf" type="mxf" /&gt;<text:line-break/><text:s text:c="2"/>&lt;/extensions&gt;<text:line-break/><text:s text:c="2"/>&lt;video codec="mpeg2video"&gt;<text:s text:c="6"/><text:line-break/><text:s text:c="4"/>&lt;bitRate name="50 1080 50i 25p"&gt;50M&lt;/bitRate&gt;<text:line-break/><text:s text:c="7"/>&lt;/video&gt;<text:line-break/><text:s text:c="2"/>&lt;audio codec="pcm_s16le"&gt;<text:line-break/><text:s text:c="4"/>&lt;bitRate&gt;PCM&lt;/bitRate&gt;<text:line-break/><text:s text:c="2"/>&lt;/audio&gt;<text:line-break/><text:s text:c="2"/>&lt;command&gt;-vcodec {video_codec} -b:v {video_bitrate} -acodec pcm_s16le -f {extension_type}&lt;/command&gt;<text:line-break/><text:s text:c="2"/>&lt;interlacedSupported /&gt;<text:line-break/>&lt;/format&gt;</text:p>
      <text:p text:style-name="Text_20_body">Danach lässt sich im FFMPEG Menu des Recorders MXF anwählen, es steht nur der XDCAM HD 422 codec zur Wahl.<text:line-break/>
<draw:frame draw:style-name="media" draw:name="0" text:anchor-type="as-char" draw:z-index="0" svg:width="15.875cm" svg:height="11.585153721683cm"><draw:image xlink:href="Pictures/e9b4686997909d15818696c32982d1c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8::39:20</meta:creation-date>
    <dc:creator>Generated</dc:creator>
    <dc:date>2026-08-18T18::39:20</dc:date>
    <dc:language>en-US</dc:language>
    <meta:editing-cycles>1</meta:editing-cycles>
    <meta:editing-duration>PT0S</meta:editing-duration>
    <dc:title>mxf_format_manuell_hinzufuegen</dc:title>
  </office:meta>
</office:document-meta>
</file>