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741e4dfbe3e04af49a39d1865684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lags"/><text:bookmark-start text:name="__RefHeading___flaggen_1"/><text:bookmark-start text:name="flaggen"/>Flaggen<text:bookmark-end text:name="__RefHeading___flaggen_1"/><text:bookmark-end text:name="flaggen"/></text:h>
      <text:p text:style-name="Text_20_body">Sammlung aller Länderflaggen (Stand 2024), rechteckig quadratisch und rund. Die Flaggen sind als ISO2 und ISO3 und FIFA Code separat in Ordnern abgelegt, inkl. der beschreibenden PDFs</text:p>
      <text:p text:style-name="Text_20_body"><text:a xlink:type="simple" xlink:href="https://drive.google.com/drive/folders/1aAc0GBBNOchj91rQNbcF92i1SRls2ktw?usp=sharing" text:style-name="Internet_20_link" text:visited-style-name="Visited_20_Internet_20_Link">Download HERE</text:a></text:p>
      <text:p text:style-name="Text_20_body"><draw:frame draw:style-name="media" draw:name="0" text:anchor-type="as-char" draw:z-index="0" svg:width="15.875cm" svg:height="7.5453577512777cm"><draw:image xlink:href="Pictures/b3741e4dfbe3e04af49a39d1865684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39:38</meta:creation-date>
    <dc:creator>Generated</dc:creator>
    <dc:date>2026-09-01T02::39:38</dc:date>
    <dc:language>en-US</dc:language>
    <meta:editing-cycles>1</meta:editing-cycles>
    <meta:editing-duration>PT0S</meta:editing-duration>
    <dc:title>flags</dc:title>
  </office:meta>
</office:document-meta>
</file>