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4962c2a9b07e88d746ceb5c6e583e5.png"/>
  <manifest:file-entry manifest:media-type="image/png" manifest:full-path="Pictures/a92f425662d2b4a51bd6d2e0b83e5ec0.png"/>
  <manifest:file-entry manifest:media-type="image/png" manifest:full-path="Pictures/2f8d2eb8acef40322ca2c64b8f4ef57f.png"/>
  <manifest:file-entry manifest:media-type="image/png" manifest:full-path="Pictures/0ccc8a7e704d0c99b39fb8dd445e84fc.png"/>
  <manifest:file-entry manifest:media-type="image/png" manifest:full-path="Pictures/c6bbe1df1dc78da89013eaf266377192.png"/>
  <manifest:file-entry manifest:media-type="image/png" manifest:full-path="Pictures/ef2cda861503bfa1668028afa7c1d4fa.png"/>
  <manifest:file-entry manifest:media-type="image/png" manifest:full-path="Pictures/7a87963f71c487ac22592e482d31a943.png"/>
  <manifest:file-entry manifest:media-type="image/png" manifest:full-path="Pictures/ad412436495a66f6313c95b0aff1dbd7.png"/>
  <manifest:file-entry manifest:media-type="image/png" manifest:full-path="Pictures/72b169242ad304c46e6dc8008705958f.png"/>
  <manifest:file-entry manifest:media-type="image/png" manifest:full-path="Pictures/f5466b9fb86a022f5a635c14136f5d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stellen_eines_vimeo_livestreams"/><text:bookmark-start text:name="__RefHeading___erstellen_eines_vimeo_livestreams_1"/><text:bookmark-start text:name="erstellen_eines_vimeo_livestreams"/>Erstellen eines Vimeo Livestreams<text:bookmark-end text:name="__RefHeading___erstellen_eines_vimeo_livestreams_1"/><text:bookmark-end text:name="erstellen_eines_vimeo_livestreams"/></text:h>
      <text:p text:style-name="Text_20_body">Dafür benötigst Du einen Vimeo Premium Account oder einen Vimeo Business Accout. Vimeo Premium kostet ca.850 Franken pro Jahr. Dafür kannst Du „unbegrenztes“ LiveStreaming machen. <text:span text:style-name="Strong_20_Emphasis">Unbegrenzt heisst in diesem Fall, 3 verschiedene Streams gleichzeitig, jeder Stream maximal 12 Stunden.</text:span>
Vimeo ist einfach aufzusetzen, der Player ist nicht gebrandet, es gibt eine Chat Funktion. Ein neuer Livestream ist mit wenigen clicks aufgesetzt.<text:line-break/></text:p>
      <text:h text:style-name="Heading_20_2" text:outline-level="2"><text:bookmark-start text:name="__RefHeading___anmelden_2"/><text:bookmark-start text:name="anmelden"/>Anmelden<text:bookmark-end text:name="__RefHeading___anmelden_2"/><text:bookmark-end text:name="anmelden"/></text:h>
      <text:p text:style-name="Text_20_body">gehe auf <text:a xlink:type="simple" xlink:href="https://vimeo.com/" text:style-name="Internet_20_link" text:visited-style-name="Visited_20_Internet_20_Link">Vimeo.com</text:a>, Anmelden<text:line-break/>
<draw:frame draw:style-name="media" draw:name="0" text:anchor-type="as-char" draw:z-index="0" svg:width="10.583333333333cm" svg:height="3.0922496570645cm"><draw:image xlink:href="Pictures/2f4962c2a9b07e88d746ceb5c6e583e5.png" xlink:type="simple" xlink:show="embed" xlink:actuate="onLoad"/></draw:frame></text:p>
      <text:h text:style-name="Heading_20_2" text:outline-level="2"><text:bookmark-start text:name="__RefHeading___live_event_erstellen_3"/><text:bookmark-start text:name="live_event_erstellen"/>Live Event erstellen<text:bookmark-end text:name="__RefHeading___live_event_erstellen_3"/><text:bookmark-end text:name="live_event_erstellen"/></text:h>
      <text:p text:style-name="Text_20_body">clicke Live Events<text:line-break/>
<draw:frame draw:style-name="media" draw:name="1" text:anchor-type="as-char" draw:z-index="1" svg:width="10.583333333333cm" svg:height="6.5226158645276cm"><draw:image xlink:href="Pictures/a92f425662d2b4a51bd6d2e0b83e5ec0.png" xlink:type="simple" xlink:show="embed" xlink:actuate="onLoad"/></draw:frame><text:line-break/></text:p>
      <text:p text:style-name="Text_20_body">auf der folgenden Seite, clicke auf Live Event erstellen<text:line-break/>
<draw:frame draw:style-name="media" draw:name="2" text:anchor-type="as-char" draw:z-index="2" svg:width="10.583333333333cm" svg:height="8.5411971830986cm"><draw:image xlink:href="Pictures/2f8d2eb8acef40322ca2c64b8f4ef57f.png" xlink:type="simple" xlink:show="embed" xlink:actuate="onLoad"/></draw:frame><text:line-break/></text:p>
      <text:h text:style-name="Heading_20_3" text:outline-level="3"><text:bookmark-start text:name="__RefHeading___events_4"/><text:bookmark-start text:name="events"/>Events<text:bookmark-end text:name="__RefHeading___events_4"/><text:bookmark-end text:name="events"/></text:h>
      <text:p text:style-name="Text_20_body">Ein Event hat 3 Tabs, Event, Einbetten, Ziele<text:line-break/></text:p>
      <text:h text:style-name="Heading_20_3" text:outline-level="3"><text:bookmark-start text:name="__RefHeading___event_5"/><text:bookmark-start text:name="event"/>Event<text:bookmark-end text:name="__RefHeading___event_5"/><text:bookmark-end text:name="event"/></text:h>
      <text:p text:style-name="Text_20_body">hier kommt der Titel deiner Veranstaltung und die Einstellung ob dieser Event öffentlich ist, oder ob es für den Event Einschränkungen gibt.<text:line-break/>
Verwende die Einstellung „Wiederkehrend“<text:line-break/>
<draw:frame draw:style-name="media" draw:name="3" text:anchor-type="as-char" draw:z-index="3" svg:width="10.583333333333cm" svg:height="11.869839449541cm"><draw:image xlink:href="Pictures/0ccc8a7e704d0c99b39fb8dd445e84fc.png" xlink:type="simple" xlink:show="embed" xlink:actuate="onLoad"/></draw:frame><text:line-break/>
<text:span text:style-name="Strong_20_Emphasis">Öffentlich</text:span>Der Live Stream ist auch auf der Vimeo Startseite irgendwo zu sehen.<text:line-break/>
<text:span text:style-name="Strong_20_Emphasis">Nur ich</text:span>Wie es die Einstellung beschreibt, kann nur ich den Event sehen.<text:line-break/>
<text:span text:style-name="Strong_20_Emphasis">Kennwort</text:span>Du setzt ein Kennwort für den Stream, eine niedrige Sicherheitsoption. Das Kennwort könnte von jemandem an eine beliebige Person weitergegeben werden.<text:line-break/>
<text:span text:style-name="Strong_20_Emphasis">Privater Link</text:span>Diese Option setzt nur voraus, dass jemand den Link kennt. Wenn der Livestream nichts Geheimes enthält, wird diese Option am allermeisten verwendet. Der Link kann auch weitergegeben werden.<text:line-break/>
<text:span text:style-name="Strong_20_Emphasis">bei Vimeo ausblenden</text:span>Wie öffentlich, kommt aber nicht auf die Vimeo Startseite.<text:line-break/>
Es gibt noch weitere Sichereheitsoption im nächsten Tab.<text:line-break/>
clicke auf Nächste<text:line-break/>
<draw:frame draw:style-name="media" draw:name="4" text:anchor-type="as-char" draw:z-index="4" svg:width="5.2916666666667cm" style:rel-width="100%" svg:height="5.5525234741784cm" style:rel-height="scale"><draw:image xlink:href="Pictures/c6bbe1df1dc78da89013eaf266377192.png" xlink:type="simple" xlink:show="embed" xlink:actuate="onLoad"/></draw:frame><text:line-break/></text:p>
      <text:h text:style-name="Heading_20_3" text:outline-level="3"><text:bookmark-start text:name="__RefHeading___einbetten_6"/><text:bookmark-start text:name="einbetten"/>Einbetten<text:bookmark-end text:name="__RefHeading___einbetten_6"/><text:bookmark-end text:name="einbetten"/></text:h>
      <text:p text:style-name="Text_20_body"><text:span text:style-name="Strong_20_Emphasis">Datenschutz einbetten</text:span> Hier legst Du fest, ob dieser Stream überall im Internet gesehen werden kann, oder nur innerhalb eines Firmennetzwerkes. z.B. sbb.ch. Es können auch mehrere Domains in die Berechtigungsliste aufgenommen werden.<text:line-break/></text:p>
      <text:p text:style-name="Text_20_body">Des weiteren wird hier das Erscheinungsbild des Players festgelegt, z.B. kann man das Vimeo-Logo im Player ausblenden…<text:line-break/>
<draw:frame draw:style-name="media" draw:name="5" text:anchor-type="as-char" draw:z-index="5" svg:width="21.166666666667cm" style:rel-width="100%" svg:height="11.509454838061cm" style:rel-height="scale"><draw:image xlink:href="Pictures/ef2cda861503bfa1668028afa7c1d4fa.png" xlink:type="simple" xlink:show="embed" xlink:actuate="onLoad"/></draw:frame><text:line-break/></text:p>
      <text:h text:style-name="Heading_20_3" text:outline-level="3"><text:bookmark-start text:name="__RefHeading___ziele_7"/><text:bookmark-start text:name="ziele"/>Ziele<text:bookmark-end text:name="__RefHeading___ziele_7"/><text:bookmark-end text:name="ziele"/></text:h>
      <text:p text:style-name="Text_20_body">click auf den Button Teilen
<draw:frame draw:style-name="media" draw:name="6" text:anchor-type="as-char" draw:z-index="6" svg:width="21.166666666667cm" style:rel-width="100%" svg:height="8.7247032790183cm" style:rel-height="scale"><draw:image xlink:href="Pictures/7a87963f71c487ac22592e482d31a943.png" xlink:type="simple" xlink:show="embed" xlink:actuate="onLoad"/></draw:frame><text:line-break/>
Des weiteren bietet Vimeo an den Stream gleichzeitig noch auf weitere Plattformen zu schicken.(Ein jeweiliger Account wird vorausgesetzt…)<text:line-break/></text:p>
      <text:p text:style-name="Text_20_body">Dort kommen 3 Links.<text:line-break/>
<text:span text:style-name="Strong_20_Emphasis">Event-Link kopieren</text:span>Dieser Link bekommen deine Zuschauer. Damit können sie deinen Livestream in einem beliebigen Browser, auf einem beliebigen Gerät anschauen. VImeo optimiert den Stream für die jeweiiligen Geräte selbständig.<text:line-break/>
<text:span text:style-name="Strong_20_Emphasis">Event-Einbettungscode kopieren</text:span>Diesen Link sendest Du deinem Kunden, falls er den Livestream direkt in die eigene Website einbinden will.<text:line-break/>
<text:span text:style-name="Strong_20_Emphasis">Chat-Einbettungscode kopieren</text:span>Diesen Link sendest Du deinem Kunden, falls er den Livechat direkt in die eigene Website einbinden will.<text:line-break/>
<draw:frame draw:style-name="media" draw:name="7" text:anchor-type="as-char" draw:z-index="7" svg:width="21.166666666667cm" style:rel-width="100%" svg:height="20.817125382263cm" style:rel-height="scale"><draw:image xlink:href="Pictures/ad412436495a66f6313c95b0aff1dbd7.png" xlink:type="simple" xlink:show="embed" xlink:actuate="onLoad"/></draw:frame><text:line-break/>
Weiter gehts mit Nächste.<text:line-break/></text:p>
      <text:h text:style-name="Heading_20_3" text:outline-level="3"><text:bookmark-start text:name="__RefHeading___rtpm_8"/><text:bookmark-start text:name="rtpm"/>RTPM<text:bookmark-end text:name="__RefHeading___rtpm_8"/><text:bookmark-end text:name="rtpm"/></text:h>
      <text:p text:style-name="Text_20_body">Auf dem unteren Bild siehst Du Rechts 2 Tabs, Webcam und Verbinden(RTPM)<text:line-break/>
clicke auf Verbinden(RTPM)<text:line-break/>
<draw:frame draw:style-name="media" draw:name="8" text:anchor-type="as-char" draw:z-index="8" svg:width="21.166666666667cm" style:rel-width="100%" svg:height="7.4521696252465cm" style:rel-height="scale"><draw:image xlink:href="Pictures/72b169242ad304c46e6dc8008705958f.png" xlink:type="simple" xlink:show="embed" xlink:actuate="onLoad"/></draw:frame><text:line-break/></text:p>
      <text:p text:style-name="Text_20_body">Dann siehst du Rechts 2 Text-Felder:<text:line-break/>
<text:span text:style-name="Strong_20_Emphasis">•</text:span>das obere Text-Feld, RTPM URL, ist der Entry Point Link. Dieser ist für alle Vimeo Kunden gleich.<text:line-break/>
<text:span text:style-name="Strong_20_Emphasis">•</text:span>das untere Text-Feld, Stream-Key, ist der für deine Streaming Software benötigte Schlüssel.<text:line-break/></text:p>
      <text:p text:style-name="Text_20_body">Deine Vimeo Einstellungen sind nun gemacht, Du kannst Vimeo verlassen.<text:line-break/></text:p>
      <text:h text:style-name="Heading_20_3" text:outline-level="3"><text:bookmark-start text:name="__RefHeading___vmix_stream_9"/><text:bookmark-start text:name="vmix_stream"/>vMix Stream<text:bookmark-end text:name="__RefHeading___vmix_stream_9"/><text:bookmark-end text:name="vmix_stream"/></text:h>
      <text:p text:style-name="Text_20_body">Diese beiden Links kopierst Du in die beiden Fenster der Custoum RTMP Einstellungen in vMix<text:line-break/>
<draw:frame draw:style-name="media" draw:name="9" text:anchor-type="as-char" draw:z-index="9" svg:width="21.166666666667cm" style:rel-width="100%" svg:height="13.569946936807cm" style:rel-height="scale"><draw:image xlink:href="Pictures/f5466b9fb86a022f5a635c14136f5d54.png" xlink:type="simple" xlink:show="embed" xlink:actuate="onLoad"/></draw:frame><text:line-break/></text:p>
      <text:p text:style-name="Text_20_body">Dann in vMix den Stream starten und los gehts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57:40</meta:creation-date>
    <dc:creator>Generated</dc:creator>
    <dc:date>2026-09-14T12::57:40</dc:date>
    <dc:language>en-US</dc:language>
    <meta:editing-cycles>1</meta:editing-cycles>
    <meta:editing-duration>PT0S</meta:editing-duration>
    <dc:title>erstellen_eines_vimeo_livestreams</dc:title>
  </office:meta>
</office:document-meta>
</file>