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b66a89872cfb8d04e5f57b6bb0c5c6.png"/>
  <manifest:file-entry manifest:media-type="image/png" manifest:full-path="Pictures/72a9b5619218f79d57f04c4b982a0e94.png"/>
  <manifest:file-entry manifest:media-type="image/jpeg" manifest:full-path="Pictures/eb21efab18b4e9968f7de173a3969555.jpg"/>
  <manifest:file-entry manifest:media-type="image/png" manifest:full-path="Pictures/3a0d368cc48c0d5b87dce5b2ea6ced7a.png"/>
  <manifest:file-entry manifest:media-type="image/png" manifest:full-path="Pictures/183673914f00997a4d370207811a4445.png"/>
  <manifest:file-entry manifest:media-type="image/png" manifest:full-path="Pictures/f5c2651760ef3db094cf3769915983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leitung_fuer_einen_vmix_call_gast"/><text:bookmark-start text:name="__RefHeading___vmixcall_1"/><text:bookmark-start text:name="vmixcall"/>vMixcall<text:bookmark-end text:name="__RefHeading___vmixcall_1"/><text:bookmark-end text:name="vmixcall"/></text:h>
      <text:h text:style-name="Heading_20_2" text:outline-level="2"><text:bookmark-start text:name="__RefHeading___anmelden_2"/><text:bookmark-start text:name="anmelden"/>Anmelden<text:bookmark-end text:name="__RefHeading___anmelden_2"/><text:bookmark-end text:name="anmelden"/></text:h>
      <text:p text:style-name="Text_20_body">Öffnen Sie Ihren Browser. Gehen sie auf <text:a xlink:type="simple" xlink:href="https://vmixcall.com" text:style-name="Internet_20_link" text:visited-style-name="Visited_20_Internet_20_Link">https://vmixcall.com</text:a>
oder scannen Sie mit der Photo App ihres mobilen Gerätes den QR-CODE.<text:line-break/>
<draw:frame draw:style-name="medialeft" draw:name="0" text:anchor-type="paragraph" draw:z-index="0" svg:width="5.2916666666667cm" style:rel-width="100%" svg:height="5.4356575963719cm" style:rel-height="scale"><draw:image xlink:href="Pictures/67b66a89872cfb8d04e5f57b6bb0c5c6.png" xlink:type="simple" xlink:show="embed" xlink:actuate="onLoad"/></draw:frame><text:line-break/>
<text:span text:style-name="">Achtung, je nach Einstellungen wird der QR Code bei einem IOS Gerät nicht mit Safari geöffnet. Bei einem IOS Gerät funktioniert vMixCall nur mit SAFARI.</text:span> <text:line-break/>
<text:line-break/>
<text:line-break/>
<text:line-break/>
<text:line-break/>
<text:line-break/>
<text:line-break/>
<text:line-break/></text:p>
      <text:list text:style-name="Numbering_20_1" text:continue-numbering="false">
        <text:list-item>
          <text:p text:style-name="Numbering_20_1_Content_First"> Geben Sie bei Name Ihren richtigen Vor- und Namen ein, Sie helfen uns, Sie zu identifizieren.<text:line-break/></text:p>
        </text:list-item>
        <text:list-item>
          <text:p text:style-name="Numbering_20_1_Content"> Geben Sie bei Password die 10-stellige Nummer ein, welche Sie von uns bekommen.<text:line-break/></text:p>
        </text:list-item>
        <text:list-item>
          <text:p text:style-name="Numbering_20_1_Content_Last"><text:span text:style-name="">Drücken Sie Join Call und beantworten Sie die Frage von Ihrem Browser, ob er Zugriff auf Kamera und Mikrofon erhalten darf mit JA.</text:span><text:line-break/></text:p>
        </text:list-item>
      </text:list>
      <text:p text:style-name="Text_20_body"><draw:frame draw:style-name="media" draw:name="1" text:anchor-type="as-char" draw:z-index="1" svg:width="10.583333333333cm" svg:height="9.9746444032158cm"><draw:image xlink:href="Pictures/72a9b5619218f79d57f04c4b982a0e94.png" xlink:type="simple" xlink:show="embed" xlink:actuate="onLoad"/></draw:frame><text:line-break/>
Sie sollten nun das Studio Rückbild sehen. Sehen Sie nur Ihre Kamera (kleines Fenster), das Bild ist aber Blau, drücken sie bitte 1-2x Refresh in ihrem Browser.<draw:frame draw:style-name="media" draw:name="2" text:anchor-type="as-char" draw:z-index="2" svg:width="1.0583333333333cm" svg:height="0.8093137254902cm"><draw:image xlink:href="Pictures/eb21efab18b4e9968f7de173a3969555.jpg" xlink:type="simple" xlink:show="embed" xlink:actuate="onLoad"/></draw:frame><text:line-break/></text:p>
      <text:p text:style-name="Text_20_body">Unten im Bild sehen Sie eine kleine Bedienleiste<text:line-break/>
<draw:frame draw:style-name="media" draw:name="3" text:anchor-type="as-char" draw:z-index="3" svg:width="15.875cm" svg:height="2.5494619205298cm"><draw:image xlink:href="Pictures/3a0d368cc48c0d5b87dce5b2ea6ced7a.png" xlink:type="simple" xlink:show="embed" xlink:actuate="onLoad"/></draw:frame></text:p>
      <text:p text:style-name="Text_20_body">Um den Anruf zu beenden, können Sie auf das rote Telefonsymbol in der Symbolleiste klicken. <text:line-break/></text:p>
      <text:h text:style-name="Heading_20_1" text:outline-level="1"><text:bookmark-start text:name="__RefHeading___anweisungen_zur_verwendung_von_vmix_call_3"/><text:bookmark-start text:name="anweisungen_zur_verwendung_von_vmix_call"/>Anweisungen zur Verwendung von vMix call<text:bookmark-end text:name="__RefHeading___anweisungen_zur_verwendung_von_vmix_call_3"/><text:bookmark-end text:name="anweisungen_zur_verwendung_von_vmix_call"/></text:h>
      <text:p text:style-name="Text_20_body">Normalerweise starten Sie einfach Ihren Browser, melden sich bei <text:a xlink:type="simple" xlink:href="https://vmixcall.com" text:style-name="Internet_20_link" text:visited-style-name="Visited_20_Internet_20_Link">https://vmixcall.com</text:a> an und starten den Anruf. Hier sind noch ein paar Hinweise.<text:line-break/></text:p>
      <text:p text:style-name="Text_20_body"><text:span text:style-name="Strong_20_Emphasis">Vorher:</text:span><text:line-break/></text:p>
      <text:p text:style-name="Text_20_body"><text:span text:style-name="Strong_20_Emphasis">•</text:span> Es wäre gut, ein zweites Gerät bereit zu haben, falls es mit dem ersten nicht funktioniert. (Laptop, Handy, iPad)<text:line-break/>
<text:span text:style-name="Strong_20_Emphasis">•</text:span> Wenn möglich, verwenden Sie ein Headset oder die Kopfhörer des Mobiltelefons.<text:line-break/>
<text:span text:style-name="Strong_20_Emphasis">•</text:span> Reservieren Sie sich Zeit für Tests, 1-2 Stunden vor der Veranstaltung. <text:line-break/>
<text:span text:style-name="Strong_20_Emphasis">•</text:span> Halten Sie ein Blatt Papier und einen Stift bereit, Sie erhalten von uns eine 10-stellige Nummer als Passwort.<text:line-break/>
<text:span text:style-name="Strong_20_Emphasis">•</text:span> Wenn möglich, benutzen Sie einen Laptop, der mit einem Kabel an Ihren Router angeschlossen ist.<text:line-break/>
<text:span text:style-name="Strong_20_Emphasis">•</text:span> Wenn möglich, schließen Sie Ihr Gerät an die Stromversorgung an oder vergewissern Sie sich, dass Ihr Gerät vollständig aufgeladen ist.<text:line-break/>
<text:span text:style-name="Strong_20_Emphasis">•</text:span> Wenn Sie Ihr Wi-Fi verwenden, stellen Sie sicher, dass das Signal stark genug ist.<text:line-break/>
<text:span text:style-name="Strong_20_Emphasis">•</text:span> Bitte stellen Sie sicher, dass niemand in Ihrem Haushalt während der Veranstaltung Filme oder Fernsehen über das Internet schaut, da die reduzierte Bandbreite die vMixcall-Verbindung beeinträchtigen könnte.<text:line-break/>
<text:span text:style-name="Strong_20_Emphasis">•</text:span> Jegliche Geräuschquellen im Raum verschlechtern die Audioqualität. (Klimaanlage, Ventilator, Musik, TV oder Radio eingeschaltet, gleichzeitig andere Gespräche im Raum)<text:line-break/>
<text:span text:style-name="Strong_20_Emphasis">•</text:span> Wenn möglich, stellen Sie sicher, dass sich ihre Webcam auf Gesichtshöhe befindet und Ihr Gesicht von vorne beleuchtet wird. Vermeiden Sie Gegenlicht. (helle Fenster oder Lichter hinter Ihnen)<text:line-break/>
<text:span text:style-name="Strong_20_Emphasis">•</text:span> Verwenden Sie Ihr Gerät im Breitbildmodus.<text:line-break/></text:p>
      <text:h text:style-name="Heading_20_1" text:outline-level="1"><text:bookmark-start text:name="__RefHeading___es_funktionieren_folgende_devices_4"/><text:bookmark-start text:name="es_funktionieren_folgende_devices"/>Es funktionieren folgende devices:<text:bookmark-end text:name="__RefHeading___es_funktionieren_folgende_devices_4"/><text:bookmark-end text:name="es_funktionieren_folgende_devices"/></text:h>
      <text:p text:style-name="Text_20_body"><text:span text:style-name=""><text:span text:style-name="Strong_20_Emphasis">Iphone, IPAD</text:span> → NUR MIT SAFARI</text:span><text:line-break/>
ab IOS11 können folgende Probleme auftauchen: Die Video-Bildrate in vMix Call kann niedrig sein, wenn der „Desktop-Modus“ in Safari auf iPhone- und iPad-Geräten verwendet wird. Um dies auszuschalten, folgen Sie den untenstehenden Schritten: Tippen Sie auf das Menü aA in der linken oberen Ecke der Adressleiste des Browsers. Wählen Sie Request Mobile Website.<text:line-break/></text:p>
      <text:p text:style-name="Text_20_body"><draw:frame draw:style-name="media" draw:name="4" text:anchor-type="as-char" draw:z-index="4" svg:width="5.2916666666667cm" style:rel-width="100%" svg:height="8.1379419191919cm" style:rel-height="scale"><draw:image xlink:href="Pictures/183673914f00997a4d370207811a4445.png" xlink:type="simple" xlink:show="embed" xlink:actuate="onLoad"/></draw:frame></text:p>
      <text:p text:style-name="Text_20_body">Sie können auch sicherstellen, dass vMix Call immer den mobilen Modus verwendet, indem die Option in den Website-Einstellungen wie unten gezeigt deaktiviert wird.<text:line-break/></text:p>
      <text:p text:style-name="Text_20_body"><draw:frame draw:style-name="media" draw:name="5" text:anchor-type="as-char" draw:z-index="5" svg:width="5.2916666666667cm" style:rel-width="100%" svg:height="6.0771484375cm" style:rel-height="scale"><draw:image xlink:href="Pictures/f5c2651760ef3db094cf37699159835d.png" xlink:type="simple" xlink:show="embed" xlink:actuate="onLoad"/></draw:frame></text:p>
      <text:p text:style-name="Text_20_body"><text:span text:style-name="Strong_20_Emphasis">Macbook</text:span> mit Safari oder den neuesten Chrome Browser. Es ist unterschiedlich was besser ist.
Bei einem Gast funktionierte Chrome besser, bei einem anderen Gast funktionierte Safari besser.<text:line-break/></text:p>
      <text:p text:style-name="Text_20_body"><text:span text:style-name="Strong_20_Emphasis">Windows 10 Laptop</text:span>   mit Chrome<text:line-break/>
Firefox hat auf vielen Devices oft Mühe mit der Bewilligung für Kamera und Mik, deshalb kommt dann keine Verbindung zu Stande.<text:line-break/>
<text:span text:style-name="">ACHTUNG</text:span> Der Windows Internet Explorer (alle Versionen BEVOR Juni 2020)  wird nicht unterstützt. Ab Juni 2020 ist der Windows Internet Explorer Chrome basiert und kann auch verwendet werden. Dazu müsste er allerdings installiert sein…..<text:line-break/></text:p>
      <text:p text:style-name="Text_20_body"><text:span text:style-name="Strong_20_Emphasis">Android mit Chrome</text:span><text:line-break/></text:p>
      <text:p text:style-name="Text_20_body">An Macbooks oder PC’s kann auch eine externe Soundkarte oder ein hochwertigeres USB Mik als Soundquelle angeschlossen werden, z.B für Musiker aus ihrem Studio.<text:line-break/></text:p>
      <text:h text:style-name="Heading_20_1" text:outline-level="1"><text:bookmark-start text:name="__RefHeading___probleme_test_5"/><text:bookmark-start text:name="probleme_test"/>Probleme → TEST<text:bookmark-end text:name="__RefHeading___probleme_test_5"/><text:bookmark-end text:name="probleme_test"/></text:h>
      <text:p text:style-name="Text_20_body">Führen Sie hier einen Test durch:<text:line-break/>
<text:a xlink:type="simple" xlink:href="https://test.webrtc.org/" text:style-name="Internet_20_link" text:visited-style-name="Visited_20_Internet_20_Link">testen Sie ihr Mikrophon und Ihre Kamera auf https://test.webrtc.org</text:a><text:line-break/>
Sowohl das Mikrofon als auch die Kamera müssen im Browser funktionieren, damit die Verbindung hergestellt werden kann.</text:p>
      <text:h text:style-name="Heading_20_1" text:outline-level="1"><text:bookmark-start text:name="__RefHeading___anruf_beenden_6"/><text:bookmark-start text:name="anruf_beenden"/>Anruf beenden<text:bookmark-end text:name="__RefHeading___anruf_beenden_6"/><text:bookmark-end text:name="anruf_beenden"/></text:h>
      <text:p text:style-name="Text_20_body">Um den Anruf zu beenden, können Sie auf das rote Telefonsymbol in der Symbolleiste klicken.</text:p>
      <text:h text:style-name="Heading_20_1" text:outline-level="1"><text:bookmark-start text:name="__RefHeading___diese_anleitung_als_pdf_downloaden_7"/><text:bookmark-start text:name="diese_anleitung_als_pdf_downloaden"/>Diese Anleitung als PDF downloaden<text:bookmark-end text:name="__RefHeading___diese_anleitung_als_pdf_downloaden_7"/><text:bookmark-end text:name="diese_anleitung_als_pdf_downloaden"/></text:h>
      <text:p text:style-name="Text_20_body"><text:a xlink:type="simple" xlink:href="https://tvcrew.ch/vmix/lib/exe/fetch.php?media=anleitung_fuer_einen_vmix_call_gast.pdf" text:style-name="Internet_20_link" text:visited-style-name="Visited_20_Internet_20_Link">anleitung_fuer_einen_vmix_call_gast.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3T21::37:14</meta:creation-date>
    <dc:creator>Generated</dc:creator>
    <dc:date>2026-09-03T21::37:14</dc:date>
    <dc:language>en-US</dc:language>
    <meta:editing-cycles>1</meta:editing-cycles>
    <meta:editing-duration>PT0S</meta:editing-duration>
    <dc:title>anleitung_fuer_einen_vmix_call_gast</dc:title>
  </office:meta>
</office:document-meta>
</file>